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10644 / Aanvraag omgevingsvergunning / Waage Naak 21, 6019AA te Wessem / Maasgouw / ingekomen 22 juli 2026 / het vervang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2026-00010644 / Aanvraag omgevingsvergunning / Waage Naak 21, 6019AA te Wessem / Maasgouw / ingekomen 22 juli 2026 / het vervangen van een tuinhuis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6602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02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0644 </meta:user-defined>
    <dc:language>nl</dc:language>
    <meta:user-defined meta:name="OVERHEIDop.locatietype/OVERHEIDop.gebiedsmarkering">Adres</meta:user-defined>
    <meta:user-defined meta:name="DC.title">Z2026-00010644 / Aanvraag omgevingsvergunning / Waage Naak 21, 6019AA te Wessem / Maasgouw / ingekomen 22 juli 2026 / het vervangen van een tuinhuis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026</meta:user-defined>
    <meta:user-defined meta:name="OVERHEIDop.GmbID/DC.identifier">gmb-2026-366026</meta:user-defined>
    <meta:user-defined meta:name="OVERHEIDop.versieInformatie"/>
  </office:meta>
</office:document-meta>
</file>