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Z2026-00010640 / Aanvraag omgevingsvergunning / Kapel 3, 6017RB te Thorn / Maasgouw / ingekomen 22 juli 2026 / het verbouwen van d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640 / Aanvraag omgevingsvergunning / Kapel 3, 6017RB te Thorn / Maasgouw / ingekomen 22 juli 2026 / het verbouwen van de woning 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02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640 </meta:user-defined>
    <dc:language>nl</dc:language>
    <meta:user-defined meta:name="OVERHEIDop.locatietype/OVERHEIDop.gebiedsmarkering">Adres</meta:user-defined>
    <meta:user-defined meta:name="DC.title">Z2026-00010640 / Aanvraag omgevingsvergunning / Kapel 3, 6017RB te Thorn / Maasgouw / ingekomen 22 juli 2026 / het verbouwen van de wo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21</meta:user-defined>
    <meta:user-defined meta:name="OVERHEIDop.GmbID/DC.identifier">gmb-2026-366021</meta:user-defined>
    <meta:user-defined meta:name="OVERHEIDop.versieInformatie"/>
  </office:meta>
</office:document-meta>
</file>