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4-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4-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4-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4-3-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2-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5-3-2-3-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5-3-2-3-2">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5-3-2-3-3">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5-3-2-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5-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5-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6-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3-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bullet text:bullet-char="-" text:level="1">
        <style:list-level-properties text:min-label-width="10mm"/>
      </text:list-level-style-bullet>
    </text:list-style>
    <text:list-style style:name="id1-3-2-2-12-2-1">
      <text:list-level-style-bullet text:bullet-char="-" text:level="1">
        <style:list-level-properties text:min-label-width="10mm"/>
      </text:list-level-style-bullet>
    </text:list-style>
    <text:list-style style:name="id1-3-2-2-12-2-2">
      <text:list-level-style-bullet text:bullet-char="-" text:level="1">
        <style:list-level-properties text:min-label-width="10mm"/>
      </text:list-level-style-bullet>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Subsidieregeling investeringssubsidies voor verenigingen en stichtingen</text:p>
      <text:section text:name="regeling_id1-3-2" text:style-name="regeling">
        <text:section text:name="aanhef_id1-3-2-1" text:style-name="aanhef">
          <text:section text:name="preambule_id1-3-2-1-1" text:style-name="preambule">
            <text:p text:style-name="al">Het college van burgemeester en wethouders van de gemeente Beesel;</text:p>
            <text:p text:style-name="al">Overwegende dat zij van mening zijn dat het gewenst is vereniging/stichtingen te ondersteunen.</text:p>
            <text:list text:style-name="id1-3-2-1-1-3">
              <text:list-item text:style-override="id1-3-2-1-1-3-1">
                <text:number>-</text:number>
                <text:p text:style-name="al">Gelet op het bepaalde in artikel 3 van de Algemene Subsidie Verordening gemeente Beesel 2025;</text:p>
              </text:list-item>
            </text:list>
            <text:p text:style-name="al">
            <text:span text:style-name="nadrukvet">besluit</text:span>
          </text:p>
            <text:list text:style-name="id1-3-2-1-1-5">
              <text:list-item text:style-override="id1-3-2-1-1-5-1">
                <text:number>1.</text:number>
                <text:p text:style-name="al">Vast te stellen onderstaande Subsidieregeling investeringssubsidies.</text:p>
              </text:list-item>
              <text:list-item text:style-override="id1-3-2-1-1-5-2">
                <text:number>2.</text:number>
                <text:p text:style-name="al">In te trekken: Subsidieregeling investeringssubsidies voor verenigingen/stichtingen met een eigen accommodatie, vastgesteld op 1 januari 2025. </text:p>
              </text:list-item>
            </text:list>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p text:style-name="al">In deze regeling verstaan wij onder:</text:p>
            <text:list text:style-name="id1-3-2-2-1-3">
              <text:list-item text:style-override="id1-3-2-2-1-3-1">
                <text:number>a.</text:number>
                <text:p text:style-name="al">Accommodatie: een gebouw of terrein in eigendom van de aanvragende organisatie, dat noodzakelijk is om de (kern)activiteiten van de organisatie uit te voeren en dat gelegen is op grondgebied van de gemeente Beesel;</text:p>
              </text:list-item>
              <text:list-item text:style-override="id1-3-2-2-1-3-2">
                <text:number>b.</text:number>
                <text:p text:style-name="al">ASV: de Algemene Subsidie Verordening gemeente Beesel 2025</text:p>
              </text:list-item>
              <text:list-item text:style-override="id1-3-2-2-1-3-3">
                <text:number>c.</text:number>
                <text:p text:style-name="al">Het college: het college van burgemeester en wethouders van de gemeente Beesel;</text:p>
              </text:list-item>
              <text:list-item text:style-override="id1-3-2-2-1-3-4">
                <text:number>d.</text:number>
                <text:p text:style-name="al">Maatschappelijk doel: het positieve effect en de sociale samenhang vergroten voor inwoners van de gemeente Beesel. </text:p>
              </text:list-item>
            </text:list>
          </text:section>
          <text:section text:name="artikel_id1-3-2-2-2" text:style-name="artikel">
            <text:p text:style-name="artikel_kop_titel"><text:span text:style-name="artikel_kop_label">Artikel</text:span> <text:span text:style-name="artikel_kop_nr">2</text:span> Investeringen die voor subsidie in aanmerking komen</text:p>
            <text:p text:style-name="al">Een investeringssubsidie verstrekken wij voor de volgende investeringen, waarvan de kosten minimaal € 25.000 zijn:</text:p>
            <text:list text:style-name="id1-3-2-2-2-3">
              <text:list-item text:style-override="id1-3-2-2-2-3-1">
                <text:number>a.</text:number>
                <text:p text:style-name="al">Uitbreiding en of renovatie van een accommodatie. Nieuwbouw wanneer renovatie niet meer mogelijk is.</text:p>
              </text:list-item>
              <text:list-item text:style-override="id1-3-2-2-2-3-2">
                <text:number>b.</text:number>
                <text:p text:style-name="al">Het toegankelijk maken van een accommodatie voor mensen met een beperking.</text:p>
              </text:list-item>
              <text:list-item text:style-override="id1-3-2-2-2-3-3">
                <text:number>c.</text:number>
                <text:p text:style-name="al">Aanschaf van materialen, uitgezonderd muziekinstrumenten en kleding.</text:p>
              </text:list-item>
              <text:list-item text:style-override="id1-3-2-2-2-3-4">
                <text:number>d.</text:number>
                <text:p text:style-name="al">Duurzaamheidsaanpassingen (aantonen dat ook andere subsidiemogelijkheden met betrekking tot duurzaamheid zijn onderzocht en/of ingezet kunnen worden). </text:p>
              </text:list-item>
            </text:list>
          </text:section>
          <text:section text:name="artikel_id1-3-2-2-3" text:style-name="artikel">
            <text:p text:style-name="artikel_kop_titel"><text:span text:style-name="artikel_kop_label">Artikel</text:span> <text:span text:style-name="artikel_kop_nr">3</text:span> doelgroep</text:p>
            <text:p text:style-name="al">Subsidie op grond van deze regeling verstrekken wij uitsluitend aan: verenigingen en stichtingen, gevestigd en maatschappelijk actief in de gemeente Beesel, die maatschappelijke doelstellingen nastreven, waarbij alle inkomsten worden ingezet ten gunste van de doelstelling van de organisatie, geen winst nastreven en voor de uitvoering van de activiteiten hoofdzakelijk vrijwilligers inzet. De activiteiten die zij aanbieden zijn gericht op jeugd, sport en bewegen, cultuur, welzijn of het versterken van de sociale basis. Verenigingen/stichtingen zijn ingeschreven bij de Kamer van Koophandel.</text:p>
          </text:section>
          <text:section text:name="artikel_id1-3-2-2-4" text:style-name="artikel">
            <text:p text:style-name="artikel_kop_titel"><text:span text:style-name="artikel_kop_label">Artikel</text:span> <text:span text:style-name="artikel_kop_nr">4:</text:span> subsidieaanvraag: </text:p>
            <text:list text:style-name="id1-3-2-2-4-2">
              <text:list-item text:style-override="id1-3-2-2-4-2">
                <text:number>1.</text:number>
                <text:p text:style-name="al">De aanvraag moet vóór start van de werkzaamheden worden ingediend. </text:p>
              </text:list-item>
              <text:list-item text:style-override="id1-3-2-2-4-3">
                <text:number>2.</text:number>
                <text:p text:style-name="al">Bij het indienen van de aanvraag overlegt aanvrager de volgende stukken:</text:p>
                <text:list text:style-name="id1-3-2-2-4-3-3">
                  <text:list-item text:style-override="id1-3-2-2-4-3-3-1">
                    <text:number>a.</text:number>
                    <text:p text:style-name="al">Een kostenspecificatie of -raming van de voorgenomen investering.</text:p>
                  </text:list-item>
                  <text:list-item text:style-override="id1-3-2-2-4-3-3-2">
                    <text:number>b.</text:number>
                    <text:p text:style-name="al">Een plan tot financiering van de investering met een raming van de gevolgen voor de exploitatie, die uit de investering voortvloeien.</text:p>
                  </text:list-item>
                  <text:list-item text:style-override="id1-3-2-2-4-3-3-3">
                    <text:number>c.</text:number>
                    <text:p text:style-name="al">Aan de hand van voornoemd plan dient de aanvrager duidelijk te maken dat meerdere subsidiënten (buiten de aanvrager en de gemeente) aan de financiering bijdragen. Stapeling met subsidies van andere subsidieverstrekkers is toegestaan.</text:p>
                  </text:list-item>
                  <text:list-item text:style-override="id1-3-2-2-4-3-3-4">
                    <text:number>d.</text:number>
                    <text:p text:style-name="al">Meest recente jaarrekening en overzicht van bezittingen en schulden.</text:p>
                  </text:list-item>
                  <text:list-item text:style-override="id1-3-2-2-4-3-3-5">
                    <text:number>e.</text:number>
                    <text:p text:style-name="al">Een uittreksel uit het handelsregister van de Kamer van Koophandel dat niet ouder dan drie maanden is. </text:p>
                  </text:list-item>
                  <text:list-item text:style-override="id1-3-2-2-4-3-3-6">
                    <text:number>f.</text:number>
                    <text:p text:style-name="al">Een actuele ledenlijst. </text:p>
                  </text:list-item>
                  <text:list-item text:style-override="id1-3-2-2-4-3-3-7">
                    <text:number>g.</text:number>
                    <text:p text:style-name="al">Een toelichting op het multifunctioneel en inclusief gebruik van de accommodatie. </text:p>
                  </text:list-item>
                  <text:list-item text:style-override="id1-3-2-2-4-3-3-8">
                    <text:number>h.</text:number>
                    <text:p text:style-name="al">Een meerjarenonderhoudsplan voor het project waaraan de subsidie bijdraagt. </text:p>
                  </text:list-item>
                  <text:list-item text:style-override="id1-3-2-2-4-3-3-9">
                    <text:number>i.</text:number>
                    <text:p text:style-name="al">Minimaal 3 offertes voor de aangevraagde activiteiten . Als de vereniging/stichting geen drie offertes kan overleggen dan dient de vereniging/stichting hier een goede onderbouwing voor te geven. Anders wenst het college een onafhankelijke toets door een door de gemeente te benoemen calculatiebureau. De kosten hiervan komen voor rekening van de aanvrager.</text:p>
                  </text:list-item>
                </text:list>
              </text:list-item>
              <text:list-item text:style-override="id1-3-2-2-4-4">
                <text:number>3.</text:number>
                <text:p text:style-name="al">Aanvragen worden op volgorde van ontvangst behandeld. Wanneer de aanvrager volgens artikel 4:5 van de Algemene wet bestuursrecht de gelegenheid heeft gehad de aanvraag aan te vullen, geldt als datum van ontvangst van de aanvraag de datum waarop de aanvraag is aangevuld.</text:p>
              </text:list-item>
              <text:list-item text:style-override="id1-3-2-2-4-5">
                <text:number>4.</text:number>
                <text:p text:style-name="al">Het college beslist op een aanvraag om subsidie op grond van deze regeling binnen 13 weken na ontvangst van de volledige aanvraag. Deze termijn kan eenmaal worden verlengd met 8 weken. </text:p>
              </text:list-item>
            </text:list>
          </text:section>
          <text:section text:name="artikel_id1-3-2-2-5" text:style-name="artikel">
            <text:p text:style-name="artikel_kop_titel"><text:span text:style-name="artikel_kop_label">Artikel</text:span> <text:span text:style-name="artikel_kop_nr">5</text:span> subsidievoorwaarden</text:p>
            <text:p text:style-name="al">Om voor een subsidie in aanmerking te komen dient de accommodatie: </text:p>
            <text:list text:style-name="id1-3-2-2-5-3">
              <text:list-item text:style-override="id1-3-2-2-5-3-1">
                <text:number>a.</text:number>
                <text:p text:style-name="al">Bij te dragen aan een maatschappelijk doel.</text:p>
              </text:list-item>
              <text:list-item text:style-override="id1-3-2-2-5-3-2">
                <text:number>b.</text:number>
                <text:p text:style-name="al">Een subsidieverzoek gericht op een accommodatie past binnen het gemeentelijke (accommodatie) beleid:</text:p>
                <text:list text:style-name="id1-3-2-2-5-3-2-3">
                  <text:list-item text:style-override="id1-3-2-2-5-3-2-3-1">
                    <text:number>o</text:number>
                    <text:p text:style-name="al">Handhaven van maatschappelijke accommodaties is geen doel op zich.</text:p>
                  </text:list-item>
                  <text:list-item text:style-override="id1-3-2-2-5-3-2-3-2">
                    <text:number>o</text:number>
                    <text:p text:style-name="al">Accommodaties die door de gemeente ondersteund worden moeten multifunctioneel, duurzaam en toegankelijk voor meerdere groepen zijn.</text:p>
                  </text:list-item>
                  <text:list-item text:style-override="id1-3-2-2-5-3-2-3-3">
                    <text:number>o</text:number>
                    <text:p text:style-name="al">Bij nieuwe initiatieven zoeken we samen met de aanvrager naar mogelijkheden voor aansluiting bij bestaande initiatieven.</text:p>
                  </text:list-item>
                  <text:list-item text:style-override="id1-3-2-2-5-3-2-3-4">
                    <text:number>o</text:number>
                    <text:p text:style-name="al">We steunen initiatieven van onderop die aansluiten bij onze toekomstvisie Leef Beesel, mits deze initiatieven toekomstbestendig zijn.</text:p>
                  </text:list-item>
                </text:list>
              </text:list-item>
              <text:list-item text:style-override="id1-3-2-2-5-3-3">
                <text:number>c.</text:number>
                <text:p text:style-name="al">Beperkt te blijven tot die primaire voorzieningen/accommodaties die direct verband houden met de doelstelling van de aanvrager.</text:p>
              </text:list-item>
              <text:list-item text:style-override="id1-3-2-2-5-3-4">
                <text:number>d.</text:number>
                <text:p text:style-name="al">Aantoonbaar gebruikt te worden voor activiteiten voornamelijk voor de inwoners van de gemeente Beesel.</text:p>
              </text:list-item>
              <text:list-item text:style-override="id1-3-2-2-5-3-5">
                <text:number>e.</text:number>
                <text:p text:style-name="al">Aantoonbaar toekomstbestendig te zijn. De aanvrager toont aan dat hij gedurende een periode, die in redelijke verhouding staat tot de levensduur en omvang van de investering, de voorziening/accommodatie in stand kan houden en beschikt over een kostendekkende exploitatie en een onderhoudsplanning.</text:p>
              </text:list-item>
              <text:list-item text:style-override="id1-3-2-2-5-3-6">
                <text:number>f.</text:number>
                <text:p text:style-name="al">Bij een vereniging/stichting de laatste tien jaren het aantal leden stabiel was of is gegroeid. Als het ledenaantal is afgenomen dient de organisatie te onderbouwen waarom de organisatie desondanks toekomstbestendig is. Deze onderbouwing nemen wij mee in onze afweging over het verstrekken van de subsidie.</text:p>
              </text:list-item>
              <text:list-item text:style-override="id1-3-2-2-5-3-7">
                <text:number>g.</text:number>
                <text:p text:style-name="al">De vereniging/stichting moet aantonen dat ze voldoende energie steekt in het verkrijgen van nieuwe leden. Dit is belangrijk om de vereniging/stichting ook naar de toekomst toe vitaal te houden.</text:p>
              </text:list-item>
              <text:list-item text:style-override="id1-3-2-2-5-3-8">
                <text:number>h.</text:number>
                <text:p text:style-name="al">De vereniging/stichting moet aantonen dat het voldoende inspanningen heeft verricht ten aanzien van onderhoud van de accommodatie en het aanleggen van bijbehorende financiële reserveringen.</text:p>
              </text:list-item>
              <text:list-item text:style-override="id1-3-2-2-5-3-9">
                <text:number>i.</text:number>
                <text:p text:style-name="al">Wij toetsen de aanvraag aan de uitgangspunten: soberheid, doelmatigheid en functionaliteit.</text:p>
              </text:list-item>
              <text:list-item text:style-override="id1-3-2-2-5-3-10">
                <text:number>j.</text:number>
                <text:p text:style-name="al">Als blijkt dat de vereniging/stichting voldoende eigen middelen heeft om de investering zelf te betalen, kan de aanvraag worden afgewezen.</text:p>
              </text:list-item>
              <text:list-item text:style-override="id1-3-2-2-5-3-11">
                <text:number>k.</text:number>
                <text:p text:style-name="al">Bij de aanvraag toont de aanvrager aan op welke wijze en tot welk bedrag hij vanuit eigen, gemeentelijke en/of externe middelen de investering bekostigt.</text:p>
              </text:list-item>
            </text:list>
          </text:section>
          <text:section text:name="artikel_id1-3-2-2-6" text:style-name="artikel">
            <text:p text:style-name="artikel_kop_titel"><text:span text:style-name="artikel_kop_label">Artikel</text:span> <text:span text:style-name="artikel_kop_nr">6</text:span> weigeringsgronden</text:p>
            <text:p text:style-name="al">Onverminderd Algemene wet bestuursrecht en de ASV weigert het college een subsidie als:</text:p>
            <text:list text:style-name="id1-3-2-2-6-3">
              <text:list-item text:style-override="id1-3-2-2-6-3-1">
                <text:number>1.</text:number>
                <text:p text:style-name="al">Het subsidieplafond is of wordt bereikt.</text:p>
              </text:list-item>
              <text:list-item text:style-override="id1-3-2-2-6-3-2">
                <text:number>2.</text:number>
                <text:p text:style-name="al">De aanvrager ook zonder deze subsidie over voldoende gelden, hetzij uit eigen middelen, hetzij uit middelen van derden kan beschikken om de kosten van de activiteiten te dekken.</text:p>
              </text:list-item>
              <text:list-item text:style-override="id1-3-2-2-6-3-3">
                <text:number>3.</text:number>
                <text:p text:style-name="al">Aanvrager financieel of organisatorisch niet voldoende draagkrachtig heeft om de voorziening/accommodatie in stand te houden en niet beschikt over een kostendekkende exploitatie en een onderhoudsplanning.</text:p>
              </text:list-item>
              <text:list-item text:style-override="id1-3-2-2-6-3-4">
                <text:number>4.</text:number>
                <text:p text:style-name="al">De werkzaamheden al zijn gestart. </text:p>
              </text:list-item>
              <text:list-item text:style-override="id1-3-2-2-6-3-5">
                <text:number>5.</text:number>
                <text:p text:style-name="al">De aanvrager niet hoort tot de doelgroep zoals omschreven in artikel 3.</text:p>
              </text:list-item>
              <text:list-item text:style-override="id1-3-2-2-6-3-6">
                <text:number>6.</text:number>
                <text:p text:style-name="al">De aanvrager niet voldoet aan de voorwaarden zoals omschreven in artikel 2, 4, 5 en 7. </text:p>
              </text:list-item>
            </text:list>
          </text:section>
          <text:section text:name="artikel_id1-3-2-2-7" text:style-name="artikel">
            <text:p text:style-name="artikel_kop_titel"><text:span text:style-name="artikel_kop_label">Artikel</text:span> <text:span text:style-name="artikel_kop_nr">7</text:span> bepaling subsidiebedrag</text:p>
            <text:p text:style-name="al">De subsidie bedraagt maximaal 1/3 van de subsidiabele kosten inclusief btw, met een maximum van € 65.000 per aanvraag. </text:p>
            <text:p text:style-name="al">Een vereniging/stichting kan maximaal € 65.000 aan investeringssubsidie ontvangen in een tijdsbestek van 10 jaar. </text:p>
          </text:section>
          <text:section text:name="artikel_id1-3-2-2-8" text:style-name="artikel">
            <text:p text:style-name="artikel_kop_titel"><text:span text:style-name="artikel_kop_label">Artikel</text:span> <text:span text:style-name="artikel_kop_nr">8</text:span> verdeling van het subsidieplafond</text:p>
            <text:p text:style-name="al">De raad stelt het subsidieplafond vast. </text:p>
          </text:section>
          <text:section text:name="artikel_id1-3-2-2-9" text:style-name="artikel">
            <text:p text:style-name="artikel_kop_titel"><text:span text:style-name="artikel_kop_label">Artikel</text:span> <text:span text:style-name="artikel_kop_nr">9</text:span> betaling en bevoorschotting</text:p>
            <text:p text:style-name="al">Gedurende het bouwtraject ontvangt de aanvrager 75 % van het subsidiebedrag bij wijze van voorschot. Bij bouwwerkzaamheden hanteren wij betalingstermijnen die gelijk zijn aan de betalingstermijnen zoals die in de offerte van de aannemer staan opgenomen. De resterende 25 % van het subsidiebedrag ontvangt de aanvrager na vaststelling van de subsidie. Bij de definitieve vaststelling zal de subsidie naar beneden worden bijgesteld als de kosten lager zijn dan de in de aanvraag geraamde kosten. De vereniging/stichting moet bij de vaststelling aantonen dat het heeft voldaan aan alle voorwaarden die gesteld zijn bij de subsidieverlening. Als de vereniging/stichting de werken niet conform afspraak realiseert, vorderen wij de subsidie terug.</text:p>
          </text:section>
          <text:section text:name="artikel_id1-3-2-2-10" text:style-name="artikel">
            <text:p text:style-name="artikel_kop_titel"><text:span text:style-name="artikel_kop_label">Artikel</text:span> <text:span text:style-name="artikel_kop_nr">10</text:span> wijziging bestemming</text:p>
            <text:list text:style-name="id1-3-2-2-10-2">
              <text:list-item text:style-override="id1-3-2-2-10-2">
                <text:number>1.</text:number>
                <text:p text:style-name="al">Een wijziging van de bestemming van een accommodatie waarvoor een investeringssubsidie is verleend, vindt slechts plaats na onze voorafgaande toestemming.</text:p>
              </text:list-item>
              <text:list-item text:style-override="id1-3-2-2-10-3">
                <text:number>2.</text:number>
                <text:p text:style-name="al">Indien een subsidieontvanger handelt in strijd met het eerste lid, kunnen wij de investeringssubsidie geheel of gedeeltelijk terugvorderen. Wanneer het verstrekken van een subsidie heeft geleid tot vermogensvorming, kan de subsidieontvanger eveneens een vergoeding verschuldigd zijn indien de rechtspersoon die de subsidie ontving ophoudt te bestaan, de activiteiten waarvoor de subsidie is verleend geheel of gedeeltelijk worden beëindigd, of wanneer de subsidieontvanger de accommodatie of materialen waarvoor subsidie is verstrekt vervreemdt binnen de gebruikelijke afschrijvingstijd of de bestemming ervan wijzigt.</text:p>
              </text:list-item>
            </text:list>
          </text:section>
          <text:section text:name="artikel_id1-3-2-2-11" text:style-name="artikel">
            <text:p text:style-name="artikel_kop_titel"><text:span text:style-name="artikel_kop_label">Artikel</text:span> <text:span text:style-name="artikel_kop_nr">11</text:span> hardheidsclausule</text:p>
            <text:p text:style-name="al">Het college kan in individuele gevallen van een bepaling van deze regeling afwijken dan wel buiten toepassing laten voor zover toepassing leidt tot uitzonderlijk onbillijke of onredelijke gevolgen.</text:p>
          </text:section>
          <text:section text:name="artikel_id1-3-2-2-12" text:style-name="artikel">
            <text:p text:style-name="artikel_kop_titel"><text:span text:style-name="artikel_kop_label">Artikel</text:span> <text:span text:style-name="artikel_kop_nr">12</text:span> Overgangsregel</text:p>
            <text:list text:style-name="id1-3-2-2-12-2">
              <text:list-item text:style-override="id1-3-2-2-12-2-1">
                <text:number>-</text:number>
                <text:p text:style-name="al">Op subsidieaanvragen die zijn ingediend vóór inwerkingtreding van deze regeling óf waarvan wij hebben aangegeven ze nog niet in te dienen in verband met het bereiken van het subsidieplafond, blijft de ‘Subsidieregeling investeringssubsidies voor vereniging met een eigen accommodatie’ zoals die luidde op de dag voorafgaand aan het tijdstip van inwerkingtreding van deze regeling, van toepassing. </text:p>
              </text:list-item>
              <text:list-item text:style-override="id1-3-2-2-12-2-2">
                <text:number>-</text:number>
                <text:p text:style-name="al">In verband met het bereiken van het subsidieplafond in januari 2026 mogen vereniging die reeds gestart zijn met de werkzaamheden tussen 1 januari 2026 en 1 augustus 2026 alsnog een aanvraag voor investeringssubsidie indienen tussen 1 augustus 2026 en 1 oktober 2026. Het financiële risico van een negatief besluit blijft voor de aanvrager.</text:p>
              </text:list-item>
            </text:list>
          </text:section>
          <text:section text:name="artikel_id1-3-2-2-13" text:style-name="artikel">
            <text:p text:style-name="artikel_kop_titel"><text:span text:style-name="artikel_kop_label">Artikel</text:span> <text:span text:style-name="artikel_kop_nr">13</text:span> slotbepaling</text:p>
            <text:list text:style-name="id1-3-2-2-13-2">
              <text:list-item text:style-override="id1-3-2-2-13-2">
                <text:number>1.</text:number>
                <text:p text:style-name="al">Deze regeling halen we aan als de ‘Subsidieregeling investeringssubsidies voor verenigingen en stichtingen’;</text:p>
              </text:list-item>
              <text:list-item text:style-override="id1-3-2-2-13-3">
                <text:number>2.</text:number>
                <text:p text:style-name="al">De regeling treedt in werking op 1 augustus 2026. </text:p>
              </text:list-item>
              <text:list-item text:style-override="id1-3-2-2-13-4">
                <text:number>3.</text:number>
                <text:p text:style-name="al">De ‘Subsidieregeling investeringssubsidies voor verenigingen met een eigen accommodatie’, geldend vanaf 1 januari 2025, komt op de datum genoemd in lid 2 te vervallen.</text:p>
              </text:list-item>
            </text:list>
          </text:section>
        </text:section>
        <text:section text:name="regeling-sluiting_id1-3-2-3" text:style-name="regeling-sluiting">
          <text:section text:name="ondertekening_id1-3-2-3-1">
            <text:p><text:span text:style-name="functie">Aldus vastgesteld door het college van burgemeester en wethouders van Beesel in zijn vergadering op 14 juli 2026,</text:span></text:p>
          </text:section>
          <text:section text:name="ondertekening_id1-3-2-3-2">
            <text:p><text:span text:style-name="functie"/></text:p>
            <text:p><text:span text:style-name="functie">F.J.M. Nillesen,</text:span></text:p>
            <text:p><text:span text:style-name="functie">Secretaris</text:span></text:p>
          </text:section>
          <text:section text:name="ondertekening_id1-3-2-3-3">
            <text:p><text:span text:style-name="functie"/></text:p>
            <text:p><text:span text:style-name="functie">M.F.W. Derks,</text:span></text:p>
            <text:p><text:span text:style-name="functie">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sel</text:p>
            </table:table-cell>
            <table:table-cell office:value-type="string" table:style-name="header.C">
              <text:p text:style-name="headerright"><text:span text:style-name="nr">Nr. 36599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99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99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Beesel</meta:user-defined>
    <meta:user-defined meta:name="OVERHEID.Informatietype/DC.type">officiële publicatie</meta:user-defined>
    <meta:user-defined meta:name="OVERHEIDop.Rubriek/DC.type">algemeen verbindend voorschrift (verordening)</meta:user-defined>
    <meta:user-defined meta:name="OVERHEID.Gemeente/OVERHEID.authority">Beesel</meta:user-defined>
    <meta:user-defined meta:name="OVERHEID.Gemeente/DCTERMS.publisher">Beesel</meta:user-defined>
    <meta:user-defined meta:name="OVERHEID.TaxonomieBeleidsagendaDecentraal/OVERHEID.category">Financiën | Organisatie en beleid</meta:user-defined>
    <meta:user-defined meta:name="DC.source">artikel 3 van de Algemene Subsidie Verordening gemeente Beesel 2025]|[https://lokaleregelgeving.overheid.nl/CVDR725542/1#artikel_3.</meta:user-defined>
    <meta:user-defined meta:name="DCTERMS.alternative">Subsidieregeling investeringssubsidies voor verenigingen en stichtingen</meta:user-defined>
    <dc:language>nl</dc:language>
    <meta:user-defined meta:name="OVERHEIDop.locatietype/OVERHEIDop.gebiedsmarkering">Gemeente</meta:user-defined>
    <meta:user-defined meta:name="DC.title">Subsidieregeling investeringssubsidies voor verenigingen en stichtingen</meta:user-defined>
    <meta:user-defined meta:name="DCTERMS.W3CDTF/DCTERMS.available">2026-07-30</meta:user-defined>
    <meta:user-defined meta:name="DCTERMS.W3CDTF/OVERHEIDop.jaargang">2026</meta:user-defined>
    <meta:user-defined meta:name="OVERHEIDop.publicationIssue">365999</meta:user-defined>
    <meta:user-defined meta:name="OVERHEIDop.betreftRegeling">CVDR765225_1</meta:user-defined>
    <meta:user-defined meta:name="xs:date/OVERHEIDop.startdatum">2026-08-01</meta:user-defined>
    <meta:user-defined meta:name="OVERHEIDop.GmbID/DC.identifier">gmb-2026-365999</meta:user-defined>
    <meta:user-defined meta:name="OVERHEIDop.versieInformatie"/>
  </office:meta>
</office:document-meta>
</file>