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Peppelkade 34, verleende omgevingsvergunning vestigen trainingsstudio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1947 (voorheen 910493) verleend. De gemeente heeft besloten mee te werken aan een (buitenplanse) afwijking van het omgevingsplan voor het vestigen van een personal trainingsstudio aan Peppelkade 34, 3992 AK Houten. </text:p>
            <text:p text:style-name="common-al">
            
          </text:p>
            <text:p text:style-name="common-al">De verzenddatum van het besluit is 27 juli 2026 en ligt vanaf de dag na de verzenddatum zes weken in het gemeentehuis ter inzage.</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659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11947</meta:user-defined>
    <dc:language>nl</dc:language>
    <meta:user-defined meta:name="DC.title">Houten, Peppelkade 34, verleende omgevingsvergunning vestigen trainingsstudio met plan afwijking</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243</meta:user-defined>
    <meta:user-defined meta:name="OVERHEIDop.publicationIssue">365973</meta:user-defined>
    <meta:user-defined meta:name="OVERHEIDop.GmbID/DC.identifier">gmb-2026-365973</meta:user-defined>
    <meta:user-defined meta:name="OVERHEIDop.versieInformatie"/>
  </office:meta>
</office:document-meta>
</file>