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brandveilig gebruiken van een gebouw ten behoeve van overnachting KVW Roosteren aan Eyckholtstraat 23 te Roos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Meldingen</text:span>
            </text:span>
          </text:p>
            <text:p text:style-name="last-al">Z2026-00010467/ Melding brandveilig gebruik / Eyckholtstraat 23, 6116BR te Roosteren/ Echt-Susteren / bekendgemaakt op 21 juli 2026 / het brandveilig gebruiken van een gebouw t.b.v. overnachting KVW Rooster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6596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6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6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Z2026-00010467</meta:user-defined>
    <dc:language>nl</dc:language>
    <meta:user-defined meta:name="OVERHEIDop.locatietype/OVERHEIDop.gebiedsmarkering">Adres</meta:user-defined>
    <meta:user-defined meta:name="DC.title">Melding voor het brandveilig gebruiken van een gebouw ten behoeve van overnachting KVW Roosteren aan Eyckholtstraat 23 te Rooster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967</meta:user-defined>
    <meta:user-defined meta:name="OVERHEIDop.GmbID/DC.identifier">gmb-2026-365967</meta:user-defined>
    <meta:user-defined meta:name="OVERHEIDop.versieInformatie"/>
  </office:meta>
</office:document-meta>
</file>