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Transvaalkade 9-H 1092J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bijbehorend bouwwerk in de tuin achter de woning</text:p>
            <text:p text:style-name="common-al">Zaakadres: Transvaalkade 9-H 1092JJ Amsterdam</text:p>
            <text:p text:style-name="common-al">Datum ontvangst: 26-06-2026</text:p>
            <text:p text:style-name="common-al">Zaaknummer: Z2026-028123</text:p>
            <text:p text:style-name="common-al">DSO-nummer: 202606260004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595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95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95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6-028123</meta:user-defined>
    <meta:user-defined meta:name="DCTERMS.abstract">plaatsen van een bijbehorend bouwwerk in de tuin achter 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Transvaalkade 9-H 1092JJ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959</meta:user-defined>
    <meta:user-defined meta:name="OVERHEIDop.GmbID/DC.identifier">gmb-2026-365959</meta:user-defined>
    <meta:user-defined meta:name="OVERHEIDop.versieInformatie"/>
  </office:meta>
</office:document-meta>
</file>