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in het kader van mutatie aan Irenelaan 5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en</text:span>
            </text:span>
          </text:p>
            <text:p text:style-name="last-al">Z2026-00010387 / Sloopmelding / Irenelaan 5, 6114BS te Susteren / Echt-Susteren / bekendgemaakt op 21 juli 2026 / het verwijderen van asbesthoudende materialen in het kader van mutatie / Activiteit: Sloopwerkzaamheden aan bouwwerken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95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387 </meta:user-defined>
    <dc:language>nl</dc:language>
    <meta:user-defined meta:name="OVERHEIDop.locatietype/OVERHEIDop.gebiedsmarkering">Adres</meta:user-defined>
    <meta:user-defined meta:name="DC.title">Melding voor het verwijderen van asbesthoudende materialen in het kader van mutatie aan Irenelaan 5 te Suster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55</meta:user-defined>
    <meta:user-defined meta:name="OVERHEIDop.GmbID/DC.identifier">gmb-2026-365955</meta:user-defined>
    <meta:user-defined meta:name="OVERHEIDop.versieInformatie"/>
  </office:meta>
</office:document-meta>
</file>