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een 2e asbesthoudende ac-buis aan Maasbrachterweg 2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en</text:span>
            </text:span>
          </text:p>
            <text:p text:style-name="last-al">Z2026-00010295 / Sloopmelding / Maasbrachterweg 2, 6101AZ te Echt / Echt-Susteren / bekendgemaakt op 21 juli 2026 / het verwijderen van een 2e asbesthoudende ac-buis / Activiteit: Sloopwerkzaamheden aan bouwwerken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94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0295 </meta:user-defined>
    <dc:language>nl</dc:language>
    <meta:user-defined meta:name="OVERHEIDop.locatietype/OVERHEIDop.gebiedsmarkering">Adres</meta:user-defined>
    <meta:user-defined meta:name="DC.title">Melding voor het verwijderen van een 2e asbesthoudende ac-buis aan Maasbrachterweg 2 te 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49</meta:user-defined>
    <meta:user-defined meta:name="OVERHEIDop.GmbID/DC.identifier">gmb-2026-365949</meta:user-defined>
    <meta:user-defined meta:name="OVERHEIDop.versieInformatie"/>
  </office:meta>
</office:document-meta>
</file>