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Sint Jozefplein 1A 5666RL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Sint Jozefplein 1A 5666RL Geldrop</text:p>
            <text:p text:style-name="common-al">Datum ontvangst: 24-07-2026</text:p>
            <text:p text:style-name="common-al">Omschrijving: het legaliseren van de fietsenstalling, warmtepomp en aanpassen hekwerk te Geldrop</text:p>
            <text:p text:style-name="common-al">Zaaknummer: 17713805305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6593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3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3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13805305</meta:user-defined>
    <meta:user-defined meta:name="DCTERMS.abstract">sint jozefplein 1A het legaliseren van de fietsenstalling, warmtepomp en aanpassen hekwerk te Geldro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 Sint Jozefplein 1A 5666RL Geldrop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39</meta:user-defined>
    <meta:user-defined meta:name="OVERHEIDop.GmbID/DC.identifier">gmb-2026-365939</meta:user-defined>
    <meta:user-defined meta:name="OVERHEIDop.versieInformatie"/>
  </office:meta>
</office:document-meta>
</file>