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ongeveer 25m2 aan geschroefde asbesthoudende golfplaten op het dak van de aanbouw aan Begoniastraat 43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Meldingen</text:span>
            </text:span>
          </text:p>
            <text:p text:style-name="last-al">Z2026-00009902 / Sloopmelding / Begoniastraat 43, 6101LW te Echt / Echt-Susteren / bekendgemaakt op 21 juli 2026 / het verwijderen van ongeveer 25m2 aan geschroefde asbesthoudende golfplaten op het dak van de aanbouw / Activiteit: Sloopwerkzaamheden aan bouwwer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6593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93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93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Z2026-00009902 </meta:user-defined>
    <dc:language>nl</dc:language>
    <meta:user-defined meta:name="OVERHEIDop.locatietype/OVERHEIDop.gebiedsmarkering">Adres</meta:user-defined>
    <meta:user-defined meta:name="DC.title">Melding voor het verwijderen van ongeveer 25m2 aan geschroefde asbesthoudende golfplaten op het dak van de aanbouw aan Begoniastraat 43 te Echt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934</meta:user-defined>
    <meta:user-defined meta:name="OVERHEIDop.GmbID/DC.identifier">gmb-2026-365934</meta:user-defined>
    <meta:user-defined meta:name="OVERHEIDop.versieInformatie"/>
  </office:meta>
</office:document-meta>
</file>