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aanwijzing toezichthouder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Beek brengt hiermee ter openbare ken-nis, dat heeft plaatsgevonden, de aanwijzing van functies en medewerkers als bedoeld in ar-tikel 5.11 t/m 5.20 van de Algemene wet bestuursrecht en artikel 6.2 Algemene plaatselijke verordening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aanwijzingsbesluiten liggen, tijdens kantooruren, ter inzage bij P&amp;O, afdeling Bestuurs- en ManagementOndersteuning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659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ee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Bes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Bekendmaking aanwijzing toezichthouders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32</meta:user-defined>
    <meta:user-defined meta:name="OVERHEIDop.GmbID/DC.identifier">gmb-2026-365932</meta:user-defined>
    <meta:user-defined meta:name="OVERHEIDop.versieInformatie"/>
  </office:meta>
</office:document-meta>
</file>