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lopen van het woonhuis, garage en aanbouwen en het verwijderen van asbesthoudende materialen aan Heidestraat 119 te Su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Meldingen</text:span>
            </text:span>
          </text:p>
            <text:p text:style-name="last-al">Z2026-00009903 / Sloopmelding / Heidestraat 119, 6114AC te Susteren/ Echt-Susteren / bekendgemaakt op 20 juli 2026 / het slopen van het woonhuis, garage en aanbouwen en het verwijderen van asbesthoudende materialen / Activiteit: Sloopwerkzaamheden aan bouwwer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659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009903 </meta:user-defined>
    <dc:language>nl</dc:language>
    <meta:user-defined meta:name="OVERHEIDop.locatietype/OVERHEIDop.gebiedsmarkering">Adres</meta:user-defined>
    <meta:user-defined meta:name="DC.title">Melding voor het slopen van het woonhuis, garage en aanbouwen en het verwijderen van asbesthoudende materialen aan Heidestraat 119 te Suster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31</meta:user-defined>
    <meta:user-defined meta:name="OVERHEIDop.GmbID/DC.identifier">gmb-2026-365931</meta:user-defined>
    <meta:user-defined meta:name="OVERHEIDop.versieInformatie"/>
  </office:meta>
</office:document-meta>
</file>