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Coevordenstraat 59, 2541 T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een Californische cypres (stamomtrek 95cm), staande in de gemeenschappelijke tuin ter hoogte van het perceel Coevordenstraat 59</text:p>
            <text:p text:style-name="common-al"/>
            <text:p text:style-name="common-al">Ons kenmerk: VTH2026-6510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Coevordenstraat 59, 2541 T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92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100</meta:user-defined>
    <meta:user-defined meta:name="DCTERMS.abstract">het kappen van een Californische cypres (stamomtrek 95cm), staande in de gemeenschappelijke tuin ter hoogte van het perceel Coevordenstraat 59</meta:user-defined>
    <dc:language>nl</dc:language>
    <meta:user-defined meta:name="OVERHEIDop.locatietype/OVERHEIDop.gebiedsmarkering">Punt</meta:user-defined>
    <meta:user-defined meta:name="DC.title">Omgevingsvergunning - Aangevraagd, Coevordenstraat 59, 2541 TJ 's-Gravenha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20</meta:user-defined>
    <meta:user-defined meta:name="OVERHEIDop.GmbID/DC.identifier">gmb-2026-365920</meta:user-defined>
    <meta:user-defined meta:name="OVERHEIDop.versieInformatie"/>
  </office:meta>
</office:document-meta>
</file>