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Worpplantsoen, Kapjeswelle en uiterwaarden, Rijsterborgherpark, Nieuwe Plantsoen en Jan Luykenkolk te Deventer (114353-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de Lions Club Deventer-Zuid voor het evenement Park Golf Event plaatsvindend op 11 september 2026 op de locaties: Worpplantsoen, Kapjeswelle en uiterwaarden, Rijsterborgherpark, Nieuwe Plantsoen en Jan Luykenkolk te Deventer.</text:p>
            <text:p text:style-name="common-al">Inzage en het maken van bezwaar is mogelijk binnen zes weken na de datum van verzending van het besluit. Het besluit is verzonden op 28 juli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14353-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9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Worpplantsoen, Kapjeswelle en uiterwaarden, Rijsterborgherpark, Nieuwe Plantsoen en Jan Luykenkolk te Deventer (114353-2026)</meta:user-defined>
    <meta:user-defined meta:name="DCTERMS.W3CDTF/DCTERMS.available">2026-07-30</meta:user-defined>
    <meta:user-defined meta:name="DCTERMS.W3CDTF/OVERHEIDop.jaargang">2026</meta:user-defined>
    <meta:user-defined meta:name="OVERHEIDop.publicationIssue">365915</meta:user-defined>
    <meta:user-defined meta:name="OVERHEIDop.GmbID/DC.identifier">gmb-2026-365915</meta:user-defined>
    <meta:user-defined meta:name="OVERHEIDop.versieInformatie"/>
  </office:meta>
</office:document-meta>
</file>