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aanleggen van een inrit aan Fahrenheitweg 26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Intrekken aanvraag vergunningen</text:span>
            </text:span>
          </text:p>
            <text:p text:style-name="last-al">Z2026-00008426 / Intrekken aanvraag omgevingsvergunning / Fahrenheitweg 26, 6101WR te Echt / Echt-Susteren / bekendgemaakt op 21 juli 2026 / het aanleggen van een inri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91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008426 </meta:user-defined>
    <dc:language>nl</dc:language>
    <meta:user-defined meta:name="OVERHEIDop.locatietype/OVERHEIDop.gebiedsmarkering">Adres</meta:user-defined>
    <meta:user-defined meta:name="DC.title">Ingetrokken aanvraag voor het aanleggen van een inrit aan Fahrenheitweg 26 te E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14</meta:user-defined>
    <meta:user-defined meta:name="OVERHEIDop.GmbID/DC.identifier">gmb-2026-365914</meta:user-defined>
    <meta:user-defined meta:name="OVERHEIDop.versieInformatie"/>
  </office:meta>
</office:document-meta>
</file>