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voor het plaatsen van een groot dakkapel voor extra woonruimte en slaapruimte te creëren aan Dorpstraat 82 te Ech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Intrekken aanvraag vergunningen</text:span>
            </text:span>
          </text:p>
            <text:p text:style-name="last-al">Z2026-00009219 / Intrekken aanvraag omgevingsvergunning / Dorpstraat 82, 6102TX te Echt / Echt-Susteren / bekendgemaakt op 16 juli 2026 / het plaatsen van een groot dakkapel voor extra woonruimte en slaapruimte te creëren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65905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90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90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9219 </meta:user-defined>
    <dc:language>nl</dc:language>
    <meta:user-defined meta:name="OVERHEIDop.locatietype/OVERHEIDop.gebiedsmarkering">Adres</meta:user-defined>
    <meta:user-defined meta:name="DC.title">Ingetrokken aanvraag voor het plaatsen van een groot dakkapel voor extra woonruimte en slaapruimte te creëren aan Dorpstraat 82 te Echt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905</meta:user-defined>
    <meta:user-defined meta:name="OVERHEIDop.GmbID/DC.identifier">gmb-2026-365905</meta:user-defined>
    <meta:user-defined meta:name="OVERHEIDop.versieInformatie"/>
  </office:meta>
</office:document-meta>
</file>