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voor het bouwen van 7 nieuwe woningen aan Elsenehof te Nieuwstad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Verlengen Beslistermijn</text:span>
            </text:span>
          </text:p>
            <text:p text:style-name="last-al">Z2026-00007874 / Verlengen beslistermijn / Elsenehof te Nieuwstadt / Echt-Susteren / bekendgemaakt op 23 juli 2026 / het bouwen van 7 nieuwe woningen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65898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89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89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7874 </meta:user-defined>
    <dc:language>nl</dc:language>
    <meta:user-defined meta:name="OVERHEIDop.locatietype/OVERHEIDop.gebiedsmarkering">Woonplaats</meta:user-defined>
    <meta:user-defined meta:name="DC.title">Verlenging beslistermijn voor het bouwen van 7 nieuwe woningen aan Elsenehof te Nieuwstadt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898</meta:user-defined>
    <meta:user-defined meta:name="OVERHEIDop.GmbID/DC.identifier">gmb-2026-365898</meta:user-defined>
    <meta:user-defined meta:name="OVERHEIDop.versieInformatie"/>
  </office:meta>
</office:document-meta>
</file>