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aanvraag omgevingsvergunning verlengd voor het wijzigen van een gevel aan Nieuwstraat 16, 3743BL Baarn</text:p>
      <text:section text:name="zakelijke-mededeling_id1-3-2" text:style-name="zakelijke-mededeling">
        <text:section text:name="zakelijke-mededeling-tekst_id1-3-2-1" text:style-name="zakelijke-mededeling-tekst">
          <text:section text:name="tekst_id1-3-2-1-1" text:style-name="tekst">
            <text:p text:style-name="last-al">De gemeente Baarn heeft de beslistermijn van een aanvraag voor een omgevingsvergunning verlengd met maximaal zes weken. De vergunning is aangevraagd voor het wijzigen van een gevel aan Nieuwstraat 16, 3743BL Baarn. Kenmerk 1464511 en datum verlengingsbesluit 28-07-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6588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8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8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4511</meta:user-defined>
    <meta:user-defined meta:name="DCTERMS.abstract">het wijzigen van een gev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istermijn aanvraag omgevingsvergunning verlengd voor het wijzigen van een gevel aan Nieuwstraat 16, 3743BL Baarn</meta:user-defined>
    <meta:user-defined meta:name="DCTERMS.W3CDTF/DCTERMS.available">2026-07-30</meta:user-defined>
    <meta:user-defined meta:name="DCTERMS.W3CDTF/OVERHEIDop.jaargang">2026</meta:user-defined>
    <meta:user-defined meta:name="OVERHEIDop.publicationIssue">365884</meta:user-defined>
    <meta:user-defined meta:name="OVERHEIDop.GmbID/DC.identifier">gmb-2026-365884</meta:user-defined>
    <meta:user-defined meta:name="OVERHEIDop.versieInformatie"/>
  </office:meta>
</office:document-meta>
</file>