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Muzikale afsluiting zomervakantie’ op 23 augustus 2026 aan Bovenste straat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en</text:span>
            </text:span>
          </text:p>
            <text:p text:style-name="last-al">Z2026-0007257 / Evenementenmelding / Bovenste straat, 6101 EG te Echt / Echt-Susteren / bekendgemaakt op 16 juli 2026 / het organiseren en houden van het evenement ‘Muzikale afsluiting zomervakantie’ op 23 augustus 2026 van 14.30 uur tot 17.30 uur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88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7257 </meta:user-defined>
    <dc:language>nl</dc:language>
    <meta:user-defined meta:name="OVERHEIDop.locatietype/OVERHEIDop.gebiedsmarkering">Weg</meta:user-defined>
    <meta:user-defined meta:name="DC.title">Melding voor het organiseren en houden van het evenement ‘Muzikale afsluiting zomervakantie’ op 23 augustus 2026 aan Bovenste straat te 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83</meta:user-defined>
    <meta:user-defined meta:name="OVERHEIDop.GmbID/DC.identifier">gmb-2026-365883</meta:user-defined>
    <meta:user-defined meta:name="OVERHEIDop.versieInformatie"/>
  </office:meta>
</office:document-meta>
</file>