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airco unit aan Rhijnestein 3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 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1420</text:p>
            <text:p text:style-name="common-al">Voor : Plaatsen airco unit</text:p>
            <text:p text:style-name="common-al">Locatie : Rhijnestein 3, (3945 BD) Cothen</text:p>
            <text:p text:style-name="common-al">Datum ontvangst : 16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2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6588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251420</meta:user-defined>
    <dc:language>nl</dc:language>
    <meta:user-defined meta:name="OVERHEIDop.locatietype/OVERHEIDop.gebiedsmarkering">Adres</meta:user-defined>
    <meta:user-defined meta:name="DC.title">Aanvraag vergunning voor het plaatsen van een airco unit aan Rhijnestein 3 te Coth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82</meta:user-defined>
    <meta:user-defined meta:name="OVERHEIDop.GmbID/DC.identifier">gmb-2026-365882</meta:user-defined>
    <meta:user-defined meta:name="OVERHEIDop.versieInformatie"/>
  </office:meta>
</office:document-meta>
</file>