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rkstraat 19 1381XN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noveren dak (pannendak) en aanbrengen van isolatie aan een Rijksmonument</text:p>
            <text:p text:style-name="common-al">Zaakadres: Kerkstraat 19 1381XN Weesp</text:p>
            <text:p text:style-name="common-al">Datum ontvangst: 23-07-2026</text:p>
            <text:p text:style-name="common-al">Zaaknummer: Z2026-032782</text:p>
            <text:p text:style-name="common-al">DSO-nummer: 202607230016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87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782</meta:user-defined>
    <meta:user-defined meta:name="DCTERMS.abstract">renoveren van het dak (pannendak) en het aanbrengen van isolatie aan een Rijksmonumen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erkstraat 19 1381XN Wees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73</meta:user-defined>
    <meta:user-defined meta:name="OVERHEIDop.GmbID/DC.identifier">gmb-2026-365873</meta:user-defined>
    <meta:user-defined meta:name="OVERHEIDop.versieInformatie"/>
  </office:meta>
</office:document-meta>
</file>