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realiseren van een tijdelijk kantoor met kantine aan de Stokhorstweg 11, 7006 GA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Stokhorstweg 11, 7006 GA Doetinchem</text:p>
            <text:p text:style-name="common-al">Omschrijving:			realiseren van een tijdelijk kantoor met kantine</text:p>
            <text:p text:style-name="common-al">Dossiernummer:		gD2605005074</text:p>
            <text:p text:style-name="common-al">Datum verzending:	28-07-2026</text:p>
            <text:p text:style-name="common-al">
            
          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587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7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7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gD2605005074</meta:user-defined>
    <meta:user-defined meta:name="DCTERMS.abstract">Omgevingsvergunning verleend voor het realiseren van een tijdelijk kantoor met kantine aan de Stokhorstweg 11, 7006 GA Doetinchem</meta:user-defined>
    <dc:language>nl</dc:language>
    <meta:user-defined meta:name="OVERHEIDop.locatietype/OVERHEIDop.gebiedsmarkering">Punt</meta:user-defined>
    <meta:user-defined meta:name="DC.title">Omgevingsvergunning verleend: realiseren van een tijdelijk kantoor met kantine aan de Stokhorstweg 11, 7006 GA Doetinche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71</meta:user-defined>
    <meta:user-defined meta:name="OVERHEIDop.GmbID/DC.identifier">gmb-2026-365871</meta:user-defined>
    <meta:user-defined meta:name="OVERHEIDop.versieInformatie"/>
  </office:meta>
</office:document-meta>
</file>