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herontwikkelen van het pand naar 2 appartementen aan incentiuslaan 41 te Sust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10469 / Aanvraag omgevingsvergunning / Vincentiuslaan 41, 6114ED te Susteren / Echt-Susteren / ingekomen 18 juli 2026 / het herontwikkelen van het pand naar 2 appartementen 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ag kunt u contact opnemen met het vergunningenloket, op werkdagen tussen 9:00 en 12:00 uur onder telefoonnummer 0475 - 25 51 00 of via dienstverlening@servicecentrum-mer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6587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7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7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0469 </meta:user-defined>
    <dc:language>nl</dc:language>
    <meta:user-defined meta:name="OVERHEIDop.locatietype/OVERHEIDop.gebiedsmarkering">Adres</meta:user-defined>
    <meta:user-defined meta:name="DC.title">Aanvraag vergunning voor het herontwikkelen van het pand naar 2 appartementen aan incentiuslaan 41 te Suster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870</meta:user-defined>
    <meta:user-defined meta:name="OVERHEIDop.GmbID/DC.identifier">gmb-2026-365870</meta:user-defined>
    <meta:user-defined meta:name="OVERHEIDop.versieInformatie"/>
  </office:meta>
</office:document-meta>
</file>