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98c6104-c907-48d7-a32d-d0cf2fc65cb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tijdelijk inrijverbod Kootwijk</text:p>
      <text:section text:name="regeling_id1-3-2" text:style-name="regeling">
        <text:section text:name="aanhef_id1-3-2-1" text:style-name="aanhef">
          <text:section text:name="context_id1-3-2-1-1" text:style-name="context">
            <text:p text:style-name="context.al">Gelet op het bepaalde in de Wegenverkeerswet 1994 (hierna: WVW 1994), het Reglement Verkeersregels en Verkeerstekens 1990 (hierna: RVV 1990) en het Besluit Administratieve Bepalingen inzake het Wegverkeer (hierna: BABW).</text:p>
            <text:p text:style-name="context_bottom"/>
          </text:section>
          <text:section text:name="considerans_id1-3-2-1-2" text:style-name="considerans">
            <text:p text:style-name="tussenkopcur">
            <text:span text:style-name="nadrukvet">Overwegingen ten aanzien van het besluit</text:span>
          </text:p>
            <text:p text:style-name="considerans.al">De medewerker van team Beheer op grond van de Mandaatregeling gemeente Barneveld van het college van burgemeester en wethouders van Barneveld van 21.06.2024, gemandateerd is voor het nemen van verkeersbesluiten voor de plaatsing en verwijdering van verkeerstekens en/of maatregelen op of aan de weg; </text:p>
            <text:p text:style-name="considerans.al">Volgens artikel 15, eerste lid van de WVW1994 een verkeersbesluit wordt genomen voor de plaatsing of verwijdering van verkeerstekens voor zover daardoor een verbod of gebod ontstaat; </text:p>
            <text:p text:style-name="considerans.al">De Kootwijkerdijk en De Brink wegen zijn als zoals bedoeld in artikel 18 lid 1 onder d van de WVW 1994; </text:p>
            <text:p text:style-name="considerans.al">De Kootwijkerdijk en De Brink in beheer en eigendom zijn van de gemeente Barneveld; </text:p>
            <text:p text:style-name="considerans.al">Er op zaterdag 15 augustus het evenement “Kunst in Kootwijk” wordt georganiseerd op de genoemde wegen; </text:p>
            <text:p text:style-name="considerans.al">Het wenselijk is om deze wegen gedurende het evenement af te sluiten voor verkeer; </text:p>
            <text:p text:style-name="considerans.al">Dit inrijverbod kan geschieden door het plaatsen van rood-witte schrikhekken met verkeersbord C1 (Gesloten in beide richtingen voor voertuigen, ruiters en geleiders van rij- of trekdieren of vee) uit bijlage I van het Reglement Verkeersregels en Verkeerstekens 1990 (RVV 1990); </text:p>
            <text:p text:style-name="considerans.al">Het wenselijk is om dit inrijverbod enkel van kracht te laten zijn op zaterdag 15 augustus 2026 tussen 10:00 uur en 17:00 uur; </text:p>
            <text:p text:style-name="considerans.al">Het verkeer op deze manier zo min mogelijk wordt beperkt in zijn vrijheid; </text:p>
            <text:p text:style-name="considerans.al">Dit evenement jaarlijks op de derde zaterdag van augustus plaatsvindt; </text:p>
            <text:p text:style-name="considerans.al">Het wenselijk is de genoemde verkeersmaatregel jaarlijks in werking te laten treden op de derde zaterdag van augustus van 10:00 uur tot 17:00 uur. </text:p>
            <text:p text:style-name="considerans.al">Het plaatsen van de verkeerstekens model C1 (Gesloten in beide richtingen voor voertuigen, ruiters en geleiders van rij- of trekdieren of vee) uit bijlage I van het Reglement Verkeersregels en Verkeerstekens 1990 (RVV 1990) conform artikel 12 van het BABW geschiedt krachtens een verkeersbesluit; </text:p>
            <text:p text:style-name="considerans.al">Gelet op artikel 2 van de WVW 1994 de bovengenoemde verkeersmaatregelen bijdraagt aan het </text:p>
            <text:p text:style-name="considerans.al">- Het verzekeren van de veiligheid op de weg (lid 1, sub a); </text:p>
            <text:p text:style-name="considerans.al">- Het beschermen van weggebruikers en passagiers (lid 1, sub b). </text:p>
            <text:p text:style-name="considerans.al">Ingevolge artikel 24 van het BABW heeft overleg plaatsgevonden met een door de Korpschef van politie gemandateerde verkeersadviseur van de eenheid Oost-Nederland leidend tot een positief advie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Het instellen van een tijdelijk inrijverbod op een gedeelte van de Kootwijkerdijk en op De Brink te Kootwijk op de derde zaterdag van augustus tussen 10:00 uur en 17:00 uur door middel van het plaatsen van rood-witte schrikhekken met verkeersbord C1 (Gesloten in beide richtingen voor voertuigen, ruiters en geleiders van rij- of trekdieren of vee) uit bijlage I van het Reglement Verkeersregels en Verkeerstekens 1990 (RVV 1990), zoals weergegeven in de bijgevoegde situatieschets; </text:p>
            <text:p text:style-name="common-al">2. Dit verkeersbesluit automatisch komt te vervallen als er geen sprake meer is van de genoemde activiteiten.</text:p>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00mm" svg:height="72mm"><draw:image xlink:href="Pictures/afbeelding1i998c6104-c907-48d7-a32d-d0cf2fc65cbf.png" xlink:type="simple"/></draw:frame></text:p>
            </text:section></draw:text-box></draw:frame>
          </text:p>
            <text:p text:style-name="last-al">Kootwijk, locatie bij benadering</text:p>
            <text:p text:style-name="tekst_bottom"/>
          </text:section>
        </text:section>
        <text:section text:name="regeling-sluiting_id1-3-2-3" text:style-name="regeling-sluiting">
          <text:section text:name="gegeven_id1-3-2-3-1" text:style-name="gegeven">
            <text:p text:style-name="dagtekening">
            <text:span text:style-name="plaats">Barneveld,</text:span>
            <text:span text:style-name="datum">30 juli 2026</text:span>
          </text:p>
          </text:section>
          <text:section text:name="ondertekening_id1-3-2-3-2">
            <text:p>Burgemeester en wethouders, </text:p>
            <text:p><text:span text:style-name="deze">Namens deze,</text:span></text:p>
            <text:p><text:span text:style-name="ondertekening_naam"><text:span text:style-name="voornaam">D. van der Vegt</text:span><text:span text:style-name="achternaam"/></text:span></text:p>
            <text:p>Adviseur Mobiliteit, team beh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langhebbenden die het besluit om bepaalde redenen onjuist vinden, kunnen binnen zes weken na de datum van bekendmaking van dit besluit in het digitaal Gemeenteblad een gemotiveerd bezwaarschrift indienen bij het college van burgemeester en wethouders. Dit kan schriftelijk via Postbus 63, 3770 AB Barneveld of digitaal op https://www.barneveld.nl/over-barneveld/bezwaar- maken-tegen-een-besluit/ Hiervoor heeft u wel uw DigiD of eHerkenning nodig. </text:p>
          <text:p text:style-name="bezwaarschrift_al">Belanghebbenden die een bezwaarschrift hebben ingediend kunnen tevens de Voorzieningenrechter van de Rechtbank in Arnhem verzoeken een voorlopige voorziening te treffen indien onverwijlde spoed dit vereist. Dit verzoek kan in tweevoud gericht worden aan: Rechtbank Gelderland, Locatie Arnhem, Team Bestuursrecht, Postbus 9030, 6800 EM Arnhem. Het verzoek om een voorlopige voorziening kan ook digitaal worden ingediend bij genoemde rechtbank via Voorlopige voorziening aanvragen | Rechtspraak. Kijk op genoemde website voor de precieze voorwaarden. Voor het behandelen van een verzoek om een voorlopige voorziening wordt griffierecht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58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rneveld</meta:user-defined>
    <meta:user-defined meta:name="OVERHEID.Gemeente/OVERHEID.authority">Barneveld</meta:user-defined>
    <meta:user-defined meta:name="OVERHEID.Informatietype/DC.type">officiële publicatie</meta:user-defined>
    <meta:user-defined meta:name="OVERHEIDop.Rubriek/DC.type">verkeersbesluit of -mededeling</meta:user-defined>
    <meta:user-defined meta:name="OVERHEID.Gemeente/DCTERMS.publisher">Barneveld</meta:user-defined>
    <meta:user-defined meta:name="OVERHEID.TaxonomieBeleidsagendaDecentraal/OVERHEID.category">Verkeer | Organisatie en beleid</meta:user-defined>
    <meta:user-defined meta:name="OVERHEIDvb.TypeVerkeersbesluit/OVERHEIDvb.typeVerkeersbesluit">regelmatig terugkerende tijdelijke verkeersmaatregel</meta:user-defined>
    <meta:user-defined meta:name="OVERHEIDvb.VereisteVanBesluit/OVERHEIDvb.vereisteVanBesluit">Wegenverkeerswet 1994, art. 15, lid 1</meta:user-defined>
    <meta:user-defined meta:name="DCTERMS.alternative">Gemeente - inrijverbod Kunst in Kootwijk - Kootwijk</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tijdelijk inrijverbod Kootwijk</meta:user-defined>
    <meta:user-defined meta:name="DCTERMS.W3CDTF/DCTERMS.available">2026-07-30</meta:user-defined>
    <meta:user-defined meta:name="DCTERMS.W3CDTF/OVERHEIDop.jaargang">2026</meta:user-defined>
    <meta:user-defined meta:name="OVERHEIDop.publicationIssue">365868</meta:user-defined>
    <meta:user-defined meta:name="OVERHEIDop.GmbID/DC.identifier">gmb-2026-365868</meta:user-defined>
    <meta:user-defined meta:name="OVERHEIDop.versieInformatie"/>
  </office:meta>
</office:document-meta>
</file>