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Straatbuffet bewoners op 22 augustus 2026 in Oen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5 juli 2026 is de volgende melding binnengekomen:</text:p>
            <text:p text:style-name="last-al">Oentsjerk, Jan de Wittstraat, een straatbuffet voor de bewoners op 22 augustus 2026 van 12.00 uur tot 24.00 uur. De Jan de Wittstraat wordt t.h.v. huisnummer 4 en 34 afgesloten voor het verk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658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TZ2026-001824</meta:user-defined>
    <meta:user-defined meta:name="DCTERMS.abstract">Straatbuffet bewoners op 22 augustus 2026 in Oentsjerk</meta:user-defined>
    <dc:language>nl</dc:language>
    <meta:user-defined meta:name="OVERHEIDop.locatietype/OVERHEIDop.gebiedsmarkering">Punt</meta:user-defined>
    <meta:user-defined meta:name="DC.title">Gemeente Tytsjerksteradiel - melding Straatbuffet bewoners op 22 augustus 2026 in Oentsjer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59</meta:user-defined>
    <meta:user-defined meta:name="OVERHEIDop.GmbID/DC.identifier">gmb-2026-365859</meta:user-defined>
    <meta:user-defined meta:name="OVERHEIDop.versieInformatie"/>
  </office:meta>
</office:document-meta>
</file>