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van 46 bomen met verslechterde kwaliteit en grondig snoeien Populieren (40%) in de Spoorzone in Cronesteyn, Polderpark Cronestey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2607</text:p>
            <text:p text:style-name="common-al">
            <text:span text:style-name="nadrukvet">Ingekomen:</text:span> 01-04-2026</text:p>
            <text:p text:style-name="common-al">
            <text:span text:style-name="nadrukvet">Datum besluit:</text:span> 28-07-2026</text:p>
            <text:p text:style-name="common-al">
            <text:span text:style-name="nadrukvet">Locatie:</text:span> Polderpark Cronesteyn Leiden</text:p>
            <text:p text:style-name="common-al">
            <text:span text:style-name="nadrukvet">Projectomschrijving:</text:span> kappen van 46 bomen met verslechterde kwaliteit en grondig snoeien Populieren (40%) in de Spoorzone in Cronestey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260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58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3972607</meta:user-defined>
    <meta:user-defined meta:name="DCTERMS.abstract">kappen van 46 bomen met verslechterde kwaliteit en grondig snoeien Populieren (40%) in de Spoorzone in Cronestey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van 46 bomen met verslechterde kwaliteit en grondig snoeien Populieren (40%) in de Spoorzone in Cronesteyn, Polderpark Cronesteyn Leiden</meta:user-defined>
    <meta:user-defined meta:name="DCTERMS.W3CDTF/DCTERMS.available">2026-08-06</meta:user-defined>
    <meta:user-defined meta:name="DCTERMS.W3CDTF/OVERHEIDop.jaargang">2026</meta:user-defined>
    <meta:user-defined meta:name="OVERHEIDop.externeBijlage">Samenvatting 000 (2026040100623)|exb-2026-27234</meta:user-defined>
    <meta:user-defined meta:name="OVERHEIDop.publicationIssue">365849</meta:user-defined>
    <meta:user-defined meta:name="OVERHEIDop.GmbID/DC.identifier">gmb-2026-365849</meta:user-defined>
    <meta:user-defined meta:name="OVERHEIDop.versieInformatie"/>
  </office:meta>
</office:document-meta>
</file>