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tin’s Place B.V., exploitatievergunning voor het horecabedrijf aan de Korte Kapoeniestraat 7 in Doetinchem, vergunning verleend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exploitatievergunning verleend voor het horecabedrijf Metin’s Place B.V. aan de Korte Kapoeniestraat 7 in Doetinchem. </text:p>
            <text:p text:style-name="common-al"/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In dit bezwaarschrift moeten ten minste uw naam, adres en woonplaats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een voorlopige voorziening vragen door een brief te sturen naar de Voorzieningenrechter, Rechtbank Gelderland, Postbus 9030, 6800 EM Arnhem. Het aanvragen van een voorlopige voorziening kost u g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584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4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4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exploitatievergunning</meta:user-defined>
    <meta:user-defined meta:name="OVERHEIDop.referentienummer">2026781 </meta:user-defined>
    <dc:language>nl</dc:language>
    <meta:user-defined meta:name="OVERHEIDop.locatietype/OVERHEIDop.gebiedsmarkering">Adres</meta:user-defined>
    <meta:user-defined meta:name="DC.title">Metin’s Place B.V., exploitatievergunning voor het horecabedrijf aan de Korte Kapoeniestraat 7 in Doetinchem, vergunning verleend.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46</meta:user-defined>
    <meta:user-defined meta:name="OVERHEIDop.GmbID/DC.identifier">gmb-2026-365846</meta:user-defined>
    <meta:user-defined meta:name="OVERHEIDop.versieInformatie"/>
  </office:meta>
</office:document-meta>
</file>