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nabij Dorpsweg Ransdorp 23 1028B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5 bomen</text:p>
            <text:p text:style-name="common-al">Zaakadres: nabij Dorpsweg Ransdorp 23 1028BK Amsterdam</text:p>
            <text:p text:style-name="common-al">Datum ontvangst: 15-06-2026</text:p>
            <text:p text:style-name="common-al">Zaaknummer: Z2026-026315</text:p>
            <text:p text:style-name="common-al">DSO-nummer: 202606150077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84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26315</meta:user-defined>
    <meta:user-defined meta:name="DCTERMS.abstract">kappen van 5 bom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nabij Dorpsweg Ransdorp 23 1028BK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43</meta:user-defined>
    <meta:user-defined meta:name="OVERHEIDop.GmbID/DC.identifier">gmb-2026-365843</meta:user-defined>
    <meta:user-defined meta:name="OVERHEIDop.versieInformatie"/>
  </office:meta>
</office:document-meta>
</file>