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e TAM-omgevingsplan “hoofdstuk 22i Nienenhoek ong en Hammerflier 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Twenterand maken bekend dat de gemeenteraad op 30 juni 2026 op grond van artikel 2.4 Omgevingswet, het ‘TAM-omgevingsplan hoofdstuk 22i Nienenhoek ong en Hammerflier 6’ heeft vastgesteld. Het ‘TAM-omgevingsplan hoofdstuk 22i Nienenhoek ong en Hammerflier 6’ ligt gedurende een termijn van zes weken voor eenieder ter inzage voor beroep.</text:p>
            <text:p text:style-name="common-al"/>
            <text:p text:style-name="common-al">Het TAM-omgevingsplan heeft betrekking op het perceel Nienenhoek ongenummerd in Den Ham, gemeente Twenterand. Ter plaatse is een klein agrarisch bouwwerk aanwezig welke wordt gesloopt. De initiatiefnemer neemt deel aan de 'schuren voor woning' regeling van de Beleidsregels Erventransitie Gemeente Twenterand 2019.</text:p>
            <text:p text:style-name="common-al"/>
            <text:p text:style-name="common-al">Om de woning te kunnen realiseren worden er aan de Hammerflier 6, meerdere schuren gesloopt.  Samen met de kleine schuur wordt er voldaan aan de eis van 850 m2 voor een woonrecht. Aan de Hammerflier 6 worden de agrarische activiteiten gestaakt, waardoor de betreffende schuren leeg komen te staan. Vanwege de voorgaande ontwikkelingen is het voor de plannen noodzakelijk om het omgevingsplan te wijzigen. Voorliggend TAM-omgevingsplan geeft invulling aan het planologisch vastleggen van deze ontwikkeling.</text:p>
            <text:p text:style-name="common-al"/>
            <text:p text:style-name="common-al">
            <text:span text:style-name="nadrukvet">Ter inzage legging</text:span>
          </text:p>
            <text:p text:style-name="common-al">Het vastgestelde ‘TAM-omgevingsplan hoofdstuk 22i Buitengebied Nienenhoek ong en Hammerflier 6’ ligt voor eenieder vanaf donderdag 6 augustus 2026 tot en met woensdag 16 september 2026 ter inzage. Het TAM-omgevingsplan is digitaal in te zien op de website www.ruimtelijkeplannen.nl en het ‘Omgevingsloket’ (https://omgevingswet.overheid.nl/regels-op-de-kaart). Als u bij de zoekterm de plannaam invult of de code ‘NL.IMRO.1700.TAMPHNienhkHamflr6-vas1’ invoert, komt u direct bij het plan.</text:p>
            <text:p text:style-name="common-al"/>
            <text:p text:style-name="common-al">
            <text:span text:style-name="nadrukvet">Rectificatie</text:span>
          </text:p>
            <text:p text:style-name="common-al">Voorliggende TAM-omgevingsplan is ook in het gemeenteblad gepubliceerd op woensdag 15 juli jl. Per abuis is de publicatie toen niet in het lokale gemeentenieuws gepubliceerd, vandaar dat het plan nu nogmaals en tegelijktijdig gepubliceerd wordt. </text:p>
            <text:p text:style-name="common-al"/>
            <text:p text:style-name="common-al">Stukken kunt u op aanvraag digitaal ontvangen. Wij verzoeken u telefonisch contact op te nemen met het vermelde telefoonnummer van het gemeentehuis zodat wij uw specifieke verzoek kunnen behandelen. Als u de stukken in het gemeentehuis wilt inzien, kunt u daarvoor een afspraak maken.</text:p>
            <text:p text:style-name="common-al"/>
            <text:p text:style-name="common-al">
            <text:span text:style-name="nadrukvet">Beroepsmogelijkheden</text:span>
          </text:p>
            <text:p text:style-name="common-al">Van donderdag 6 augustus 2026 tot en met woensdag 16 september 2026 kunnen belanghebbenden beroep instellen. Het beroep moet schriftelijk worden ingediend bij de Afdeling bestuursrechtspraak van de Raad van State, Postbus 20019, 2500 EA DEN HAAG. Voor burgers is het mogelijk digitaal beroep in te stellen. De voorwaarden voor het indienen van een digitaal beroepschrift staan op www.raadvanstate.nl.</text:p>
            <text:p text:style-name="common-al">Het besluit treedt inwerking op de dag dat er vier weken zijn verstreken sinds de bekendmaking van deze publicatie.</text:p>
            <text:p text:style-name="common-al">U kunt de ontwikkeling tijdelijk tegenhouden door de voorzieningenrechter van de Afdeling bestuursrechtspraak Raad van State te vragen om een voorlopige voorziening te treffen. Het indienen van een voorlopige voorziening zorgt er niet automatisch voor dat een omgevingsplan voorlopig niet mag worden uitgevoerd. Dat gebeurt pas als de voorzieningenrechter een verzoek om voorlopige voorziening geheel of gedeeltelijk toewijst. Met een voorlopige voorziening kan de voorzieningenrechter een tijdelijke regeling treffen voor de periode dat uw beroep in behandeling is. Zo kan worden voorkomen dat er onomkeerbare gevolgen gebeuren tijdens de beroepsprocedur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58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Twenterand</meta:user-defined>
    <meta:user-defined meta:name="OVERHEID.Informatietype/DC.type">officiële publicatie</meta:user-defined>
    <meta:user-defined meta:name="OVERHEIDop.Rubriek/DC.type">ruimtelijk plan of omgevingsdocument</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imtelijkplan/OVERHEIDop.bekendmakingBetreffendePlan">NL.IMRO.1700.TAMPHNienhkHamflr6-vas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Perceel</meta:user-defined>
    <meta:user-defined meta:name="DC.title">Vastgestelde TAM-omgevingsplan “hoofdstuk 22i Nienenhoek ong en Hammerflier 6”</meta:user-defined>
    <meta:user-defined meta:name="DCTERMS.W3CDTF/DCTERMS.available">2026-08-05</meta:user-defined>
    <meta:user-defined meta:name="DCTERMS.W3CDTF/OVERHEIDop.jaargang">2026</meta:user-defined>
    <meta:user-defined meta:name="OVERHEIDop.publicationIssue">365824</meta:user-defined>
    <meta:user-defined meta:name="OVERHEIDop.GmbID/DC.identifier">gmb-2026-365824</meta:user-defined>
    <meta:user-defined meta:name="OVERHEIDop.versieInformatie"/>
  </office:meta>
</office:document-meta>
</file>