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ppen van 112 bomen in Cronesteynbos, Cronesteyn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1261</text:p>
            <text:p text:style-name="common-al">
            <text:span text:style-name="nadrukvet">Ingekomen:</text:span> 28-07-2026</text:p>
            <text:p text:style-name="common-al">
            <text:span text:style-name="nadrukvet">Locatie:</text:span> Cronesteyn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1261" xlink:type="simple">publicatiesomgevingsvergunningen@leiden.nl</text:a> de volgende gegevens:</text:p>
            <text:p text:style-name="common-al">-het kenmerk van de aanvraag: Z/26/402126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58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/26/4021261</meta:user-defined>
    <meta:user-defined meta:name="DCTERMS.abstract">kappen van 112 bomen in Cronesteynbo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kappen van 112 bomen in Cronesteynbos, Cronesteyn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5878_Samenvatting 000|exb-2026-27233</meta:user-defined>
    <meta:user-defined meta:name="OVERHEIDop.publicationIssue">365820</meta:user-defined>
    <meta:user-defined meta:name="OVERHEIDop.GmbID/DC.identifier">gmb-2026-365820</meta:user-defined>
    <meta:user-defined meta:name="OVERHEIDop.versieInformatie"/>
  </office:meta>
</office:document-meta>
</file>