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en van gevelbekleding en plaatsen kunststof kozijnen Zuilenburg 8 Vlissingen (28-07-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het vervangen van de bestaande gevelbekleding en de houten gevelkozijnen door nieuwe gevelbekleding en kunststof kozijnen op de locatie Zuilenburg 8 in Vlissingen.</text:p>
            <text:p text:style-name="common-al">Het betreft een verleende omgevingsvergunning voor een bouwactiviteit omgevingspla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6581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1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1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vervangen van gevelbekleding en plaatsen kunststof kozijnen Zuilenburg 8 Vlissingen (28-07-2026)</meta:user-defined>
    <meta:user-defined meta:name="DCTERMS.W3CDTF/DCTERMS.available">2026-07-30</meta:user-defined>
    <meta:user-defined meta:name="DCTERMS.W3CDTF/OVERHEIDop.jaargang">2026</meta:user-defined>
    <meta:user-defined meta:name="OVERHEIDop.publicationIssue">365819</meta:user-defined>
    <meta:user-defined meta:name="OVERHEIDop.GmbID/DC.identifier">gmb-2026-365819</meta:user-defined>
    <meta:user-defined meta:name="OVERHEIDop.versieInformatie"/>
  </office:meta>
</office:document-meta>
</file>