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vergunning voor het kadastraal splitsen van een gebouw in twee appartementsrechten, Minister Talmastraat 39 en 39-BS, 3555GB Utrecht, GU-Z2026-00541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op de aanvraag voor het onderstaande adres een besluit is genomen:</text:p>
            <text:p text:style-name="common-al">Minister Talmastraat 39 en 39-BS, 3555GB Utrecht</text:p>
            <text:p text:style-name="common-al">GU-Z2026-0054110</text:p>
            <text:p text:style-name="common-al">het kadastraal splitsen van een gebouw in twee appartementsrechten</text:p>
            <text:p text:style-name="common-al">Besluit: Verleend.</text:p>
            <text:p text:style-name="common-al">
            <text:span text:style-name="nadrukvet">Bezwaar maken</text:span>
          </text:p>
            <text:p text:style-name="common-al">Tegen dit besluit kunt u bezwaar maken. Het bezwaarschrift moet uiterlijk 8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581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1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1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GU-Z2026-0054110</meta:user-defined>
    <meta:user-defined meta:name="DCTERMS.abstract">Verleende vergunning voor het kadastraal splitsen van een gebouw in twee appartementsrechten, Minister Talmastraat 39 en 39-BS, 3555GB Utrecht, GU-Z2026-0054110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Verleende vergunning voor het kadastraal splitsen van een gebouw in twee appartementsrechten, Minister Talmastraat 39 en 39-BS, 3555GB Utrecht, GU-Z2026-0054110</meta:user-defined>
    <meta:user-defined meta:name="OVERHEIDop.datumEindeReactietermijn">2026-09-08</meta:user-defined>
    <meta:user-defined meta:name="OVERHEIDop.terinzageleggingBG">https://jeleefomgeving.nl/inzien/002220647/9bd89793-eeb2-4b72-acc5-3715bb8ceb08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816</meta:user-defined>
    <meta:user-defined meta:name="OVERHEIDop.GmbID/DC.identifier">gmb-2026-365816</meta:user-defined>
    <meta:user-defined meta:name="OVERHEIDop.versieInformatie"/>
  </office:meta>
</office:document-meta>
</file>