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renoveren van 66 woningen aan de Wethouder Voogdgeertstraat, IJsselstraat en Industriestraat in Hengelo</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aanvraag ontvangen voor een Omgevingsvergunning voor het renoveren van 66 woningen op locatie Wethouder Voogdgeertstraat, IJsselstraat en Industriestraat in Hengelo. De aanvraag is geregistreerd onder zaaknummer Z2026-00002913.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6581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1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81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913</meta:user-defined>
    <meta:user-defined meta:name="DCTERMS.abstract">Betreft: Aanvraag op locatie Wethouder Voogdgeertstraat, IJsselstraat en Industriestraat in Hengelo</meta:user-defined>
    <dc:language>nl</dc:language>
    <meta:user-defined meta:name="OVERHEIDop.locatietype/OVERHEIDop.gebiedsmarkering">Vlak</meta:user-defined>
    <meta:user-defined meta:name="DC.title">Kennisgeving ontvangst vergunningaanvraag, renoveren van 66 woningen aan de Wethouder Voogdgeertstraat, IJsselstraat en Industriestraat in Hengelo</meta:user-defined>
    <meta:user-defined meta:name="DCTERMS.W3CDTF/DCTERMS.available">2026-08-04</meta:user-defined>
    <meta:user-defined meta:name="DCTERMS.W3CDTF/OVERHEIDop.jaargang">2026</meta:user-defined>
    <meta:user-defined meta:name="OVERHEIDop.publicationIssue">365814</meta:user-defined>
    <meta:user-defined meta:name="OVERHEIDop.GmbID/DC.identifier">gmb-2026-365814</meta:user-defined>
    <meta:user-defined meta:name="OVERHEIDop.versieInformatie"/>
  </office:meta>
</office:document-meta>
</file>