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buurtfeest De Eendracht aan De Eendracht, Vo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23 juli 2026 een evenementenmelding ontvangen. De melding gaat over het organiseren van buurtfeest De Eendracht op 5 september 2026 aan De Eendracht, Vorden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2679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36577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7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7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2679</meta:user-defined>
    <meta:user-defined meta:name="DCTERMS.abstract">Betreft: evenementenmelding op locatie de Eendracht, Vorden</meta:user-defined>
    <dc:language>nl</dc:language>
    <meta:user-defined meta:name="OVERHEIDop.locatietype/OVERHEIDop.gebiedsmarkering">Punt</meta:user-defined>
    <meta:user-defined meta:name="DC.title">Melding voor het organiseren van buurtfeest De Eendracht aan De Eendracht, Vord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773</meta:user-defined>
    <meta:user-defined meta:name="OVERHEIDop.GmbID/DC.identifier">gmb-2026-365773</meta:user-defined>
    <meta:user-defined meta:name="OVERHEIDop.versieInformatie"/>
  </office:meta>
</office:document-meta>
</file>