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afwijken omgevingsplan voor de bouw van een woning - Hof van Edenlaan 8, 9201GC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Hof van Edenlaan 8, 9201GC Drachten, afwijken omgevingsplan voor de bouw van een woning, Z2026-00001841, datum bekendmaking: 28 juli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657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841</meta:user-defined>
    <meta:user-defined meta:name="DCTERMS.abstract">Verlenging beslistermijn, afwijken omgevingsplan voor de bouw van een woning, Hof van Edenlaan 8, 9201GC Drachten, zaaknummer: Z2026-00001841</meta:user-defined>
    <dc:language>nl</dc:language>
    <meta:user-defined meta:name="OVERHEIDop.locatietype/OVERHEIDop.gebiedsmarkering">Punt</meta:user-defined>
    <meta:user-defined meta:name="DC.title">Gemeente Smallingerland - kennisgeving verlenging beslistermijn omgevingsvergunning - afwijken omgevingsplan voor de bouw van een woning - Hof van Edenlaan 8, 9201GC Drach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66</meta:user-defined>
    <meta:user-defined meta:name="OVERHEIDop.GmbID/DC.identifier">gmb-2026-365766</meta:user-defined>
    <meta:user-defined meta:name="OVERHEIDop.versieInformatie"/>
  </office:meta>
</office:document-meta>
</file>