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vervangen van kozijnen en ramen aan de voorkant van het woo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1462 </text:p>
            <text:p text:style-name="common-al"> Omschrijving: vervangen van kozijnen en ramen aan de voorkant van het woonhuis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 Servaasweg 14 5614CB Eindhoven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Verzenddatum: 28-07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1462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576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6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6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1462</meta:user-defined>
    <meta:user-defined meta:name="DCTERMS.abstract">vervangen van kozijnen en ramen aan de voorkant van het woonhui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vervangen van kozijnen en ramen aan de voorkant van het woonhuis</meta:user-defined>
    <meta:user-defined meta:name="OVERHEIDop.datumEindeReactietermijn">2026-09-09</meta:user-defined>
    <meta:user-defined meta:name="OVERHEIDop.terinzageleggingBG">https://publicaties.eindhoven.nl/dossier/EHV-ZP2026-001462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765</meta:user-defined>
    <meta:user-defined meta:name="OVERHEIDop.GmbID/DC.identifier">gmb-2026-365765</meta:user-defined>
    <meta:user-defined meta:name="OVERHEIDop.versieInformatie"/>
  </office:meta>
</office:document-meta>
</file>