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Westlangeweg 4, 4513 KM Hoofdpl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Westlangeweg 4  te Hoofdplaat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Aanbouw prefab garage op het adres Westlangeweg 4  te Hoofdplaat (CLZ-00013960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576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3960</meta:user-defined>
    <dc:language>nl</dc:language>
    <meta:user-defined meta:name="OVERHEIDop.locatietype/OVERHEIDop.gebiedsmarkering">Punt</meta:user-defined>
    <meta:user-defined meta:name="DC.title">Aanvraag omgevingsvergunning Westlangeweg 4, 4513 KM Hoofdplaa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63</meta:user-defined>
    <meta:user-defined meta:name="OVERHEIDop.GmbID/DC.identifier">gmb-2026-365763</meta:user-defined>
    <meta:user-defined meta:name="OVERHEIDop.versieInformatie"/>
  </office:meta>
</office:document-meta>
</file>