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omgevingsvergunning, Dick Flemmingstraat 21 a, 5161 CA Sprang-Capel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-06-2026 is een aanvraag omgevingsvergunning ontvangen voor het aanpassen van de stoeprand naar een lager of schuiner trottoir op de locatie Dick Flemmingstraat 21 a, 5161 CA Sprang-Capelle. De aanvraag is geregistreerd onder zaaknummer WWK-2026-018576. </text:p>
            <text:p text:style-name="common-al">De aanvraag betreft de volgende activiteit(en): </text:p>
            <text:list text:style-name="id1-3-2-1-1-3">
              <text:list-item text:style-override="id1-3-2-1-1-3-1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last-al">De aanvraag is op 17 juni 2026 door de aanvrager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lwijk</text:p>
            </table:table-cell>
            <table:table-cell office:value-type="string" table:style-name="header.C">
              <text:p text:style-name="headerright"><text:span text:style-name="nr">Nr. 36575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5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5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aal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alwijk</meta:user-defined>
    <meta:user-defined meta:name="OVERHEID.Gemeente/OVERHEID.authority">Waal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WWK-2026-018576</meta:user-defined>
    <dc:language>nl</dc:language>
    <meta:user-defined meta:name="OVERHEIDop.locatietype/OVERHEIDop.gebiedsmarkering">Punt</meta:user-defined>
    <meta:user-defined meta:name="DC.title">Ingetrokken aanvraag omgevingsvergunning, Dick Flemmingstraat 21 a, 5161 CA Sprang-Capelle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753</meta:user-defined>
    <meta:user-defined meta:name="OVERHEIDop.GmbID/DC.identifier">gmb-2026-365753</meta:user-defined>
    <meta:user-defined meta:name="OVERHEIDop.versieInformatie"/>
  </office:meta>
</office:document-meta>
</file>