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 , ontheffing van het verbod plaatsen voorwerp op of aan de we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luit verzonden op 28 juli 2026,<text:span text:style-name="nadrukvet"> ontheffing van het verbod plaatsen voorwerp op of aan de weg </text:span>(spandoeken) in juli en augustus op diverse plaatsen in Baarle-Nassau t.b.v. fietsevenement De Schakel. (1186722)</text:p>
            <text:p text:style-name="common-al"/>
            <text:p text:style-name="last-al">Belanghebbenden kunnen op grond van de Algemene wet bestuursrecht bezwaar maken tegen dit besluit, binnen 6 weken na de datum van verzending van het beslui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6574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aarle-Nassau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Bestuur | Organisatie en beleid</meta:user-defined>
    <meta:user-defined meta:name="OVERHEIDop.Rubriek/DC.type">andere vergunning</meta:user-defined>
    <dc:language>nl</dc:language>
    <meta:user-defined meta:name="OVERHEIDop.locatietype/OVERHEIDop.gebiedsmarkering">Buurt</meta:user-defined>
    <meta:user-defined meta:name="DC.title">Verleende vergunningen APV en bijzondere wetten , ontheffing van het verbod plaatsen voorwerp op of aan de we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49</meta:user-defined>
    <meta:user-defined meta:name="OVERHEIDop.GmbID/DC.identifier">gmb-2026-365749</meta:user-defined>
    <meta:user-defined meta:name="OVERHEIDop.versieInformatie"/>
  </office:meta>
</office:document-meta>
</file>