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gevelonderhoud op de locatie Voorstraat 214 te Dordrecht zaaknummer 900368870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uitvoeren van gevelonderhoud op de locatie Voorstraat214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7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574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4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4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gevelonderhoud op de locatie Voorstraat 214 te Dordrecht zaaknummer 9003688708</meta:user-defined>
    <meta:user-defined meta:name="DCTERMS.W3CDTF/DCTERMS.available">2026-07-30</meta:user-defined>
    <meta:user-defined meta:name="DCTERMS.W3CDTF/OVERHEIDop.jaargang">2026</meta:user-defined>
    <meta:user-defined meta:name="OVERHEIDop.publicationIssue">365742</meta:user-defined>
    <meta:user-defined meta:name="OVERHEIDop.GmbID/DC.identifier">gmb-2026-365742</meta:user-defined>
    <meta:user-defined meta:name="OVERHEIDop.versieInformatie"/>
  </office:meta>
</office:document-meta>
</file>