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en wethouders van Renswoude maken bekend dat er huisnummerbesluiten zijn opgesteld en zijn toegekend: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basis van artikel 108 van de Gemeentewet en artikel 6 van de Wet basisregistraties adressen en gebouwen (BAG) moet de gemeente nummeraanduiding(en) toekennen aan drie soorten (zogenaamde) adresseerbare objecten: verblijfsobjecten, ligplaatsen en standplaatsen. Hieronder volgt het toe te kennen object:</text:p>
            <text:p text:style-name="al"/>
            <text:p text:style-name="al">Pinksterbloemweide 36, 38, 40, 42, 44, 46 | 3927 SW Renswoude</text:p>
            <text:p text:style-name="al">Pinksterbloemweide 39, 41, 43, 45, 47, 49, 51, 53, 55 | 3927 SW Renswoude</text:p>
            <text:p text:style-name="al"/>
            <text:p text:style-name="al">Functie gebouw: woonfunctie</text:p>
            <text:p text:style-name="al"/>
            <text:p text:style-name="al">Kenmerk zaak: CLZ-00000708</text:p>
            <text:p text:style-name="al"/>
            <text:p text:style-name="al">Datum besluit: 27 juli 2026</text:p>
            <text:p text:style-name="al"/>
            <text:p text:style-name="al">
            <text:span text:style-name="nadrukvet">Hoe kunt u bezwaar maken? </text:span>
          </text:p>
            <text:p text:style-name="al">Belanghebbenden die het niet eens zijn met dit besluit, kunnen binnen zes weken na verzending van dit besluit bezwaar maken. Dit kan door een gemotiveerd bezwaarschrift te sturen aan: </text:p>
            <text:p text:style-name="al"/>
            <text:p text:style-name="al">Burgemeester en wethouders van Renswoude</text:p>
            <text:p text:style-name="al"> Postbus 8</text:p>
            <text:p text:style-name="al">3927 ZL RENSWOUDE </text:p>
            <text:p text:style-name="al"/>
            <text:p text:style-name="al">In uw bezwaarschrift moet u in elk geval de volgende gegevens opnemen:</text:p>
            <text:p text:style-name="al"> - Uw naam en adres</text:p>
            <text:p text:style-name="al"> - Datum</text:p>
            <text:p text:style-name="al"> - Omschrijving van het besluit waartegen u bezwaar maakt</text:p>
            <text:p text:style-name="al"> - Uw reden van bezwaar met motivering</text:p>
            <text:p text:style-name="al"> - Uw handtekening</text:p>
            <text:p text:style-name="al"/>
            <text:p text:style-name="al"> Wij verzoeken u om in uw bezwaarschrift bovendien een telefoonnummer te vermelden waarop u overdag bereikbaar bent. </text:p>
            <text:p text:style-name="al"/>
            <text:p text:style-name="al">Voor het behandelen van een bezwaarschrift hoeft u niet te betalen. Op onze website www.renswoude.nl/bezwaar-maken vindt u meer informatie over het maken van bezwaar. U vindt daar ook een formulier om online een bezwaarschrift in te dienen. Hiervoor heeft u een DigiD nodig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swoude</text:p>
            </table:table-cell>
            <table:table-cell office:value-type="string" table:style-name="header.C">
              <text:p text:style-name="headerright"><text:span text:style-name="nr">Nr. 3657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enswoud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enswoude</meta:user-defined>
    <meta:user-defined meta:name="OVERHEID.Gemeente/OVERHEID.authority">Renswoude</meta:user-defined>
    <meta:user-defined meta:name="OVERHEID.TaxonomieBeleidsagendaDecentraal/OVERHEID.category">Ruimte en infrastructuur | Organisatie en beleid</meta:user-defined>
    <meta:user-defined meta:name="DC.source">artikel 108 van de Gemeentewet]|[1.0:c:BWBR0005416&amp;artikel=108&amp;g=2026-06-04</meta:user-defined>
    <meta:user-defined meta:name="DC.source">artikel 6 van de Wet basisregistraties adressen en gebouwen]|[1.0:c:BWBR0023466&amp;artikel=6&amp;g=2025-02-12</meta:user-defined>
    <dc:language>nl</dc:language>
    <meta:user-defined meta:name="OVERHEIDop.locatietype/OVERHEIDop.gebiedsmarkering">Vlak</meta:user-defined>
    <meta:user-defined meta:name="DC.title">Burgemeester en wethouders van Renswoude maken bekend dat er huisnummerbesluiten zijn opgesteld en zijn toegekend: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39</meta:user-defined>
    <meta:user-defined meta:name="OVERHEIDop.GmbID/DC.identifier">gmb-2026-365739</meta:user-defined>
    <meta:user-defined meta:name="OVERHEIDop.versieInformatie"/>
  </office:meta>
</office:document-meta>
</file>