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slopen van een recreatiewoning en het bouwen van een woning met schuur, Strenkhaarsweg 22 8154 HH Lemel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07-2026</text:p>
            <text:p text:style-name="common-al">
            <text:span text:style-name="nadrukvet">Locatie:</text:span> Strenkhaarsweg 22 8154 HH Lemelerveld</text:p>
            <text:p text:style-name="common-al">
            <text:span text:style-name="nadrukvet">Zaakomschrijving:</text:span> het slopen van een recreatiewoning en het bouwen van een woning met schuur</text:p>
            <text:p text:style-name="common-al">
            <text:span text:style-name="nadrukvet">Zaaknummer:</text:span> 0148109781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0978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0978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657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09781</meta:user-defined>
    <meta:user-defined meta:name="DCTERMS.abstract">het slopen van een recreatiewoning en het bouwen van een woning met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lopen van een recreatiewoning en het bouwen van een woning met schuur, Strenkhaarsweg 22 8154 HH Lemelervel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5727</meta:user-defined>
    <meta:user-defined meta:name="OVERHEIDop.GmbID/DC.identifier">gmb-2026-365727</meta:user-defined>
    <meta:user-defined meta:name="OVERHEIDop.versieInformatie"/>
  </office:meta>
</office:document-meta>
</file>