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ieuw Erfseweg 16A 5662TV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Nieuw Erfseweg 16A 5662TV Geldrop, </text:p>
            <text:p text:style-name="common-al">Datum ontvangst: 22-07-2026</text:p>
            <text:p text:style-name="common-al">Omschrijving: het realiseren rieten dak ter vervanging van het bestaande pannendak</text:p>
            <text:p text:style-name="common-al">Zaaknummer: 17713805178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365717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17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05178</meta:user-defined>
    <meta:user-defined meta:name="DCTERMS.abstract">nieuw erfseweg 16 A realiseren rieten dak  ter vervanging van het bestaande pannendak</meta:user-defined>
    <dc:language>nl</dc:language>
    <meta:user-defined meta:name="OVERHEIDop.locatietype/OVERHEIDop.gebiedsmarkering">Vlak</meta:user-defined>
    <meta:user-defined meta:name="DC.title">Kennisgeving ontvangst aanvraag omgevingsvergunning Nieuw Erfseweg 16A 5662TV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17</meta:user-defined>
    <meta:user-defined meta:name="OVERHEIDop.GmbID/DC.identifier">gmb-2026-365717</meta:user-defined>
    <meta:user-defined meta:name="OVERHEIDop.versieInformatie"/>
  </office:meta>
</office:document-meta>
</file>