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de Straat BBQ Merellaan got's talent American style op zaterdag 5 september 2026 aan Merellaan ter hoogte van nummer 22 te Vlaarding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Vlaardingen maakt bekend dat hij een evenementenvergunning heeft verleend voor de volgende aanvraag op grond van de Algemene Plaatselijke Verordening Vlaardingen 2019:</text:p>
            <text:p text:style-name="common-al">Voor:  Straat BBQ Merellaan got's talent American style</text:p>
            <text:p text:style-name="common-al">Datum:  Zaterdag 5 september 2026</text:p>
            <text:p text:style-name="common-al">Tijd:  12.00 uur – 23.00 uur</text:p>
            <text:p text:style-name="common-al">Locatie:  Merellaan thv nr 22</text:p>
            <text:p text:style-name="common-al">Activiteiten:  Straat BBQ, muziek en spelletjes.</text:p>
            <text:p text:style-name="common-al">Aantal bezoekers drukste moment:  90</text:p>
            <text:p text:style-name="last-al">Belanghebbenden kunnen binnen 6 weken bezwaar indienen bij de burgemeester van Vlaardingen. Neem hiervoor contact op met het team Openbare Orde &amp; Veiligheid via 010 248 4000 of <text:a xlink:href="mailto:bijzonderewetten@vlaardingen.nl" xlink:type="simple"><text:span text:style-name="nadrukondlijn">bijzonderewetten@vlaardingen.nl</text:span>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36571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71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71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Vlaardingen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Toestemming voor de Straat BBQ Merellaan got's talent American style op zaterdag 5 september 2026 aan Merellaan ter hoogte van nummer 22 te Vlaarding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716</meta:user-defined>
    <meta:user-defined meta:name="OVERHEIDop.GmbID/DC.identifier">gmb-2026-365716</meta:user-defined>
    <meta:user-defined meta:name="OVERHEIDop.versieInformatie"/>
  </office:meta>
</office:document-meta>
</file>