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Centrumeiland Blok 3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45 appartementen, commerciële ruimte en parkeergarage</text:p>
            <text:p text:style-name="common-al">Zaakadres: Centrumeiland Blok 3-1</text:p>
            <text:p text:style-name="common-al">Datum ontvangst: 02-07-2026</text:p>
            <text:p text:style-name="common-al">Zaaknummer: Z2026-029534</text:p>
            <text:p text:style-name="common-al">DSO-nummer: 202607020205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571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1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1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29534</meta:user-defined>
    <meta:user-defined meta:name="DCTERMS.abstract">realiseren van 45 appartementen, commerciële ruimte en parkeergarage</meta:user-defined>
    <dc:language>nl</dc:language>
    <meta:user-defined meta:name="OVERHEIDop.locatietype/OVERHEIDop.gebiedsmarkering">Vlak</meta:user-defined>
    <meta:user-defined meta:name="DC.title">Aanvraag omgevingsvergunning Centrumeiland Blok 3-1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714</meta:user-defined>
    <meta:user-defined meta:name="OVERHEIDop.GmbID/DC.identifier">gmb-2026-365714</meta:user-defined>
    <meta:user-defined meta:name="OVERHEIDop.versieInformatie"/>
  </office:meta>
</office:document-meta>
</file>