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Bosdijk 7, 3628EA Kockengen - Verjaarfeest/borrel d.d. 04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juli 2026 is een melding ontvangen waarvoor geen vergunningsplicht geldt voor de locatie Bosdijk 7, 3628EA Kockengen. De melding is geregistreerd onder zaaknummer Z2026-00001721.</text:p>
            <text:p text:style-name="common-al">De melding betreft: evenementen melding op Bosdijk 7, 3628EA Kockengen - Verjaarfeest/borrel d.d. 04-0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6570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721</meta:user-defined>
    <meta:user-defined meta:name="DCTERMS.abstract">Betreft: Melding op locatie Bosdijk 7, 3628EA Kockengen</meta:user-defined>
    <dc:language>nl</dc:language>
    <meta:user-defined meta:name="OVERHEIDop.locatietype/OVERHEIDop.gebiedsmarkering">Punt</meta:user-defined>
    <meta:user-defined meta:name="DC.title">Kennisgeving ontvangst melding, Gemeente Stichtse Vecht - Bosdijk 7, 3628EA Kockengen - Verjaarfeest/borrel d.d. 04-09-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07</meta:user-defined>
    <meta:user-defined meta:name="OVERHEIDop.GmbID/DC.identifier">gmb-2026-365707</meta:user-defined>
    <meta:user-defined meta:name="OVERHEIDop.versieInformatie"/>
  </office:meta>
</office:document-meta>
</file>