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Walenburg 21, 2591 B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de verleende vergunningen met kenmerk 202203560/8847329 dd. 12-12-2023 en VTH2023-00778 dd.27-3-2024 voor het oprichten van een woongebouw met 24 appartementen en bedrijfsruimte op de begane grond ter plaatse van de te slopen bedrijfsruimte Walenburg 21 welke wijziging bestaat uit Gezondheidszorg op de Begane Grond</text:p>
            <text:p text:style-name="common-al"/>
            <text:p text:style-name="common-al">Ons kenmerk: VTH2026-6507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Walenburg 21, 2591 BR 's-Gravenhage</text:p>
            <text:p text:style-name="common-al">
            
          </text:p>
            <text:p text:style-name="common-al">
            <text:span text:style-name="nadrukvet">
              <text:span text:style-name="nadrukcur">Ontvangstdatum aanvraag:</text:span>
            </text:span>
          </text:p>
            <text:p text:style-name="common-al">28-07-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70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0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0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075</meta:user-defined>
    <meta:user-defined meta:name="DCTERMS.abstract">het gewijzigd uitvoeren van de verleende vergunningen met kenmerk 202203560/8847329 dd. 12-12-2023 en VTH2023-00778 dd.27-3-2024 voor het oprichten van een woongebouw met 24 appartementen en bedrijfsruimte op de begane grond ter plaatse van de te slopen bedrijfsruimte Walenburg 21</meta:user-defined>
    <dc:language>nl</dc:language>
    <meta:user-defined meta:name="OVERHEIDop.locatietype/OVERHEIDop.gebiedsmarkering">Punt</meta:user-defined>
    <meta:user-defined meta:name="DC.title">Omgevingsvergunning - Aangevraagd, Walenburg 21, 2591 BR 's-Gravenhage</meta:user-defined>
    <meta:user-defined meta:name="DCTERMS.W3CDTF/DCTERMS.available">2026-07-30</meta:user-defined>
    <meta:user-defined meta:name="DCTERMS.W3CDTF/OVERHEIDop.jaargang">2026</meta:user-defined>
    <meta:user-defined meta:name="OVERHEIDop.publicationIssue">365705</meta:user-defined>
    <meta:user-defined meta:name="OVERHEIDop.GmbID/DC.identifier">gmb-2026-365705</meta:user-defined>
    <meta:user-defined meta:name="OVERHEIDop.versieInformatie"/>
  </office:meta>
</office:document-meta>
</file>