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232, Kerkstraat 29 te Vaals, kadastraal bekend gemeente Vaals, sectie A, nummer 49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Vaals heeft besloten om de beslistermijn voor de aanvraag met zaaknummer Z2026-00000232 voor een Omgevingsvergunning op locatie Kerkstraat 29 te Vaals, kadastraal bekend gemeente Vaals, sectie A, nummer 4925 te verlengen. De aanvraag betreft de volgende activiteit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Waarom publiceert de gemeente Vaals dit bericht?</text:span>
          </text:p>
            <text:p text:style-name="common-al">Met dit bericht laat de gemeente Vaals u weten dat er misschien iets verandert in uw omgeving. De bekendmaking van de verlenging van de beslistermijn heeft uitsluitend een informatief karakter. Tegen de verlenging kunt u geen zienswijze of bezwaar indien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als</text:p>
            </table:table-cell>
            <table:table-cell office:value-type="string" table:style-name="header.C">
              <text:p text:style-name="headerright"><text:span text:style-name="nr">Nr. 36570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0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0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aal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als</meta:user-defined>
    <meta:user-defined meta:name="OVERHEID.Gemeente/OVERHEID.authority">Vaal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232</meta:user-defined>
    <meta:user-defined meta:name="DCTERMS.abstract">Betreft: Beschikking verlenging beslistermijn op locatie Kerkstraat 29 te Vaals, kadastraal bekend gemeente Vaals, sectie A nummer 4925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termijnverlenging Z2026-00000232, Kerkstraat 29 te Vaals, kadastraal bekend gemeente Vaals, sectie A, nummer 4925</meta:user-defined>
    <meta:user-defined meta:name="OVERHEIDop.datumEindeReactietermijn">2026-09-08</meta:user-defined>
    <meta:user-defined meta:name="OVERHEIDop.terinzageleggingBG">https://jeleefomgeving.nl/inzien/001737211/fbb5f44e-2ab6-4fab-882b-53b3829feae1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704</meta:user-defined>
    <meta:user-defined meta:name="OVERHEIDop.GmbID/DC.identifier">gmb-2026-365704</meta:user-defined>
    <meta:user-defined meta:name="OVERHEIDop.versieInformatie"/>
  </office:meta>
</office:document-meta>
</file>