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Weiver 81, 1551 SE Westzaan - het herfunderen van de bestaande bouweenheid d.m.v onderheide betonvl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400 - het herfunderen van de bestaande bouweenheid d.m.v onderheide betonvloer op de locatie Weiver 81, 1551 SE Westzaan</text:p>
            <text:p text:style-name="common-al">Aanvraag ontvangen: 27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569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00</meta:user-defined>
    <dc:language>nl</dc:language>
    <meta:user-defined meta:name="OVERHEIDop.locatietype/OVERHEIDop.gebiedsmarkering">Punt</meta:user-defined>
    <meta:user-defined meta:name="DC.title">Aanvraag omgevingsvergunning - Weiver 81, 1551 SE Westzaan - het herfunderen van de bestaande bouweenheid d.m.v onderheide betonvlo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96</meta:user-defined>
    <meta:user-defined meta:name="OVERHEIDop.GmbID/DC.identifier">gmb-2026-365696</meta:user-defined>
    <meta:user-defined meta:name="OVERHEIDop.versieInformatie"/>
  </office:meta>
</office:document-meta>
</file>