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Archimedesstraat 21 A, 2517 RP 's-Gravenhage, Archimedesstraat 21 B, 2517 RP 's-Gravenhage, Archimedesstraat 21, 2517 RP 's-Gravenhage, Archimedesstraat 23, 2517 R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de panden Archimedesstraat 21, 21A, 21B en 23 door het wijzigen van de kozijnen (legalisatie)  </text:p>
            <text:p text:style-name="common-al"/>
            <text:p text:style-name="common-al">Ons kenmerk: VTH2026-6508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Archimedesstraat 21 A, 2517 RP 's-Gravenhage, Archimedesstraat 21 B, 2517 RP 's-Gravenhage, Archimedesstraat 21, 2517 RP 's-Gravenhage, Archimedesstraat 23, 2517 RP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8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569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9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9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082</meta:user-defined>
    <meta:user-defined meta:name="DCTERMS.abstract">het veranderen van de gevel van de panden Archimedesstraat 21, 21A, 21B en 23 door het wijzigen van de kozijnen (legalisatie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Archimedesstraat 21 A, 2517 RP 's-Gravenhage, Archimedesstraat 21 B, 2517 RP 's-Gravenhage, Archimedesstraat 21, 2517 RP 's-Gravenhage, Archimedesstraat 23, 2517 R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91</meta:user-defined>
    <meta:user-defined meta:name="OVERHEIDop.GmbID/DC.identifier">gmb-2026-365691</meta:user-defined>
    <meta:user-defined meta:name="OVERHEIDop.versieInformatie"/>
  </office:meta>
</office:document-meta>
</file>